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rebuchet MS" svg:font-family="'Trebuchet MS'" style:font-family-generic="swiss"/>
    <style:font-face style:name="Times New Roman" svg:font-family="'Times New Roman'" style:font-family-generic="roman" style:font-pitch="variable"/>
    <style:font-face style:name="Arial" svg:font-family="Arial" style:font-family-generic="swiss" style:font-pitch="variable"/>
    <style:font-face style:name="Trebuchet MS1" svg:font-family="'Trebuchet M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style:font-name="Trebuchet MS1"/>
    </style:style>
    <style:style style:name="P2" style:family="paragraph" style:parent-style-name="Standard">
      <style:paragraph-properties fo:line-height="150%" fo:text-align="start" style:justify-single-word="false"/>
      <style:text-properties style:font-name="Trebuchet MS1"/>
    </style:style>
    <style:style style:name="P3" style:family="paragraph" style:parent-style-name="Standard">
      <style:paragraph-properties fo:line-height="150%" fo:text-align="start" style:justify-single-word="false">
        <style:tab-stops/>
      </style:paragraph-properties>
      <style:text-properties style:font-name="Trebuchet MS1"/>
    </style:style>
    <style:style style:name="P4" style:family="paragraph" style:parent-style-name="Standard">
      <style:paragraph-properties fo:line-height="150%" fo:text-align="center" style:justify-single-word="false">
        <style:tab-stops/>
      </style:paragraph-properties>
      <style:text-properties style:font-name="Trebuchet MS1"/>
    </style:style>
    <style:style style:name="P5" style:family="paragraph" style:parent-style-name="Standard">
      <style:paragraph-properties fo:line-height="150%" fo:text-align="start" style:justify-single-word="false"/>
      <style:text-properties style:font-name="Trebuchet MS1" fo:language="en" fo:country="CA"/>
    </style:style>
    <style:style style:name="P6" style:family="paragraph" style:parent-style-name="Standard">
      <style:paragraph-properties fo:line-height="150%" fo:text-align="start" style:justify-single-word="false"/>
      <style:text-properties style:font-name="Trebuchet MS1" fo:language="en" fo:country="CA" fo:font-style="normal" style:font-style-asian="normal" style:font-style-complex="normal"/>
    </style:style>
    <style:style style:name="P7" style:family="paragraph" style:parent-style-name="Standard">
      <style:paragraph-properties fo:line-height="150%" fo:text-align="start" style:justify-single-word="false">
        <style:tab-stops/>
      </style:paragraph-properties>
      <style:text-properties style:font-name="Trebuchet MS1" fo:language="en" fo:country="CA" fo:font-style="normal" style:font-style-asian="normal" style:font-style-complex="normal"/>
    </style:style>
    <style:style style:name="P8" style:family="paragraph" style:parent-style-name="Standard">
      <style:paragraph-properties fo:line-height="150%" fo:text-align="center" style:justify-single-word="false"/>
      <style:text-properties style:font-name="Trebuchet MS1" fo:language="en" fo:country="CA" fo:font-style="normal" style:font-style-asian="normal" style:font-style-complex="normal"/>
    </style:style>
    <style:style style:name="P9" style:family="paragraph" style:parent-style-name="Standard">
      <style:paragraph-properties fo:line-height="150%" fo:text-align="center" style:justify-single-word="false">
        <style:tab-stops>
          <style:tab-stop style:position="1.1201in"/>
        </style:tab-stops>
      </style:paragraph-properties>
      <style:text-properties style:font-name="Trebuchet MS1" fo:language="en" fo:country="CA" fo:font-style="normal" style:font-style-asian="normal" style:font-style-complex="normal"/>
    </style:style>
    <style:style style:name="P10" style:family="paragraph" style:parent-style-name="Standard">
      <style:paragraph-properties fo:line-height="150%" fo:text-align="center" style:justify-single-word="false">
        <style:tab-stops/>
      </style:paragraph-properties>
      <style:text-properties style:font-name="Trebuchet MS1" fo:language="en" fo:country="CA" fo:font-style="normal" style:font-style-asian="normal" style:font-style-complex="normal"/>
    </style:style>
    <style:style style:name="P11" style:family="paragraph" style:parent-style-name="Standard">
      <style:paragraph-properties fo:line-height="150%" fo:text-align="start" style:justify-single-word="false"/>
      <style:text-properties style:font-name="Trebuchet MS1" fo:font-style="normal" style:font-style-asian="normal" style:font-style-complex="normal"/>
    </style:style>
    <style:style style:name="P12" style:family="paragraph" style:parent-style-name="Standard">
      <style:paragraph-properties fo:line-height="150%" fo:text-align="start" style:justify-single-word="false"/>
    </style:style>
    <style:style style:name="P13" style:family="paragraph" style:parent-style-name="Standard">
      <style:paragraph-properties fo:line-height="150%" fo:text-align="start" style:justify-single-word="false">
        <style:tab-stops/>
      </style:paragraph-properties>
    </style:style>
    <style:style style:name="P14" style:family="paragraph" style:parent-style-name="Standard">
      <style:paragraph-properties fo:line-height="150%" fo:text-align="start" style:justify-single-word="false"/>
      <style:text-properties fo:color="#000000" style:font-name="Trebuchet MS1"/>
    </style:style>
    <style:style style:name="P15" style:family="paragraph" style:parent-style-name="Standard">
      <style:paragraph-properties fo:line-height="150%" fo:text-align="center" style:justify-single-word="false"/>
      <style:text-properties fo:color="#000000" style:font-name="Trebuchet MS1"/>
    </style:style>
    <style:style style:name="P16" style:family="paragraph" style:parent-style-name="Standard">
      <style:paragraph-properties fo:line-height="150%" fo:text-align="start" style:justify-single-word="false"/>
      <style:text-properties fo:color="#000000" style:font-name="Trebuchet MS1" fo:font-weight="normal" style:font-weight-asian="normal" style:font-weight-complex="normal"/>
    </style:style>
    <style:style style:name="P17" style:family="paragraph" style:parent-style-name="Standard">
      <style:paragraph-properties fo:line-height="150%" fo:text-align="start" style:justify-single-word="false">
        <style:tab-stops/>
      </style:paragraph-properties>
      <style:text-properties fo:color="#000000" style:font-name="Trebuchet MS1" fo:font-weight="normal" style:font-weight-asian="normal" style:font-weight-complex="normal"/>
    </style:style>
    <style:style style:name="P18" style:family="paragraph" style:parent-style-name="Standard">
      <style:paragraph-properties fo:line-height="150%" fo:text-align="center" style:justify-single-word="false"/>
      <style:text-properties fo:color="#000000" style:font-name="Trebuchet MS1" fo:font-weight="normal" style:font-weight-asian="normal" style:font-weight-complex="normal"/>
    </style:style>
    <style:style style:name="P19" style:family="paragraph" style:parent-style-name="Standard">
      <style:paragraph-properties fo:line-height="150%" fo:text-align="center" style:justify-single-word="false">
        <style:tab-stops>
          <style:tab-stop style:position="1.2909in"/>
        </style:tab-stops>
      </style:paragraph-properties>
      <style:text-properties fo:color="#000000" style:font-name="Trebuchet MS1" fo:font-weight="normal" style:font-weight-asian="normal" style:font-weight-complex="normal"/>
    </style:style>
    <style:style style:name="P20" style:family="paragraph" style:parent-style-name="Standard">
      <style:paragraph-properties fo:line-height="150%" fo:text-align="center" style:justify-single-word="false" fo:break-before="page"/>
      <style:text-properties style:font-name="Trebuchet MS1" fo:language="en" fo:country="CA" fo:font-style="normal" style:font-style-asian="normal" style:font-style-complex="normal"/>
    </style:style>
    <style:style style:name="P21" style:family="paragraph" style:parent-style-name="Standard">
      <style:paragraph-properties fo:line-height="150%" fo:text-align="center" style:justify-single-word="false" fo:break-before="page">
        <style:tab-stops>
          <style:tab-stop style:position="1.1201in"/>
        </style:tab-stops>
      </style:paragraph-properties>
      <style:text-properties style:font-name="Trebuchet MS1" fo:language="en" fo:country="CA" fo:font-style="normal" style:font-style-asian="normal" style:font-style-complex="normal"/>
    </style:style>
    <style:style style:name="P22" style:family="paragraph" style:parent-style-name="Standard">
      <style:paragraph-properties fo:line-height="150%" fo:text-align="center" style:justify-single-word="false" fo:break-before="page">
        <style:tab-stops/>
      </style:paragraph-properties>
      <style:text-properties style:font-name="Trebuchet MS1" fo:language="en" fo:country="CA" fo:font-style="normal" style:font-style-asian="normal" style:font-style-complex="normal"/>
    </style:style>
    <style:style style:name="P23" style:family="paragraph" style:parent-style-name="Standard">
      <style:paragraph-properties fo:line-height="150%" fo:text-align="center" style:justify-single-word="false" fo:break-before="page">
        <style:tab-stops/>
      </style:paragraph-properties>
      <style:text-properties style:font-name="Trebuchet MS1"/>
    </style:style>
    <style:style style:name="P24" style:family="paragraph" style:parent-style-name="Standard">
      <style:paragraph-properties fo:text-align="center" style:justify-single-word="false" fo:break-before="page"/>
      <style:text-properties style:font-name="Trebuchet MS1"/>
    </style:style>
    <style:style style:name="P25" style:family="paragraph" style:parent-style-name="Standard">
      <style:paragraph-properties fo:line-height="150%" fo:text-align="center" style:justify-single-word="false" fo:break-before="page"/>
      <style:text-properties fo:color="#000000" style:font-name="Trebuchet MS1"/>
    </style:style>
    <style:style style:name="P26" style:family="paragraph" style:parent-style-name="Standard">
      <style:paragraph-properties fo:line-height="150%" fo:text-align="center" style:justify-single-word="false" fo:break-before="page"/>
      <style:text-properties fo:color="#000000" style:font-name="Trebuchet MS1" fo:font-weight="normal" style:font-weight-asian="normal" style:font-weight-complex="normal"/>
    </style:style>
    <style:style style:name="P27" style:family="paragraph" style:parent-style-name="Standard">
      <style:paragraph-properties fo:line-height="150%" fo:text-align="center" style:justify-single-word="false" fo:break-before="page">
        <style:tab-stops>
          <style:tab-stop style:position="1.2909in"/>
        </style:tab-stops>
      </style:paragraph-properties>
      <style:text-properties fo:color="#000000" style:font-name="Trebuchet MS1" fo:font-weight="normal" style:font-weight-asian="normal" style:font-weight-complex="normal"/>
    </style:style>
    <style:style style:name="P28" style:family="paragraph" style:parent-style-name="Standard">
      <style:paragraph-properties fo:line-height="150%" fo:text-align="start" style:justify-single-word="false">
        <style:tab-stops>
          <style:tab-stop style:position="0.3181in"/>
        </style:tab-stops>
      </style:paragraph-properties>
      <style:text-properties fo:color="#000000" style:font-name="Trebuchet MS1" fo:font-weight="normal" style:font-weight-asian="normal" style:font-weight-complex="normal"/>
    </style:style>
    <style:style style:name="P29" style:family="paragraph" style:parent-style-name="Standard">
      <style:paragraph-properties fo:line-height="150%" fo:text-align="start" style:justify-single-word="false"/>
      <style:text-properties fo:color="#000000" style:font-name="Trebuchet MS1"/>
    </style:style>
    <style:style style:name="T1" style:family="text">
      <style:text-properties style:font-name="Trebuchet MS"/>
    </style:style>
    <style:style style:name="T2" style:family="text">
      <style:text-properties fo:language="en" fo:country="CA"/>
    </style:style>
    <style:style style:name="T3" style:family="text">
      <style:text-properties fo:font-style="italic" style:font-style-asian="italic" style:font-style-complex="italic"/>
    </style:style>
    <style:style style:name="T4" style:family="text">
      <style:text-properties fo:font-style="normal" style:font-style-asian="normal" style:font-style-complex="normal"/>
    </style:style>
    <style:style style:name="T5" style:family="text">
      <style:text-properties style:text-position="super 58%"/>
    </style:style>
    <style:style style:name="T6" style:family="text">
      <style:text-properties style:font-name="Trebuchet MS1"/>
    </style:style>
    <style:style style:name="T7" style:family="text">
      <style:text-properties style:font-name="Trebuchet MS1" fo:language="en" fo:country="CA"/>
    </style:style>
    <style:style style:name="T8" style:family="text">
      <style:text-properties style:font-name="Trebuchet MS1" fo:language="en" fo:country="CA" fo:font-style="normal" style:font-style-asian="normal" style:font-style-complex="normal"/>
    </style:style>
    <style:style style:name="T9" style:family="text">
      <style:text-properties fo:font-variant="normal" fo:text-transform="none" fo:color="#000000" style:font-name="Trebuchet MS1" fo:font-size="12pt" fo:letter-spacing="normal" fo:font-style="normal" fo:font-weight="normal"/>
    </style:style>
    <style:style style:name="T10" style:family="text">
      <style:text-properties fo:color="#000000" style:font-name="Trebuchet MS1"/>
    </style:style>
    <style:style style:name="T11" style:family="text">
      <style:text-properties fo:color="#000000" style:font-name="Trebuchet MS1" fo:language="en" fo:country="CA" fo:font-style="normal" style:font-style-asian="normal" style:font-style-complex="normal"/>
    </style:style>
    <style:style style:name="T12" style:family="text">
      <style:text-properties fo:color="#000000" style:font-name="Trebuchet MS1" fo:font-weight="bold" style:font-weight-asian="bold" style:font-weight-complex="bold"/>
    </style:style>
    <style:style style:name="T13" style:family="text">
      <style:text-properties fo:color="#000000" style:font-name="Trebuchet MS1" fo:font-weight="normal" style:font-weight-asian="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DIFFICULT CIRCUMSTANCES</text:p>
      <text:p text:style-name="P1"/>
      <text:p text:style-name="P1"/>
      <text:p text:style-name="P1"/>
      <text:p text:style-name="P1"/>
      <text:p text:style-name="P1"/>
      <text:p text:style-name="P1"/>
      <text:p text:style-name="P1">Gary Firestone</text:p>
      <text:p text:style-name="P1"/>
      <text:p text:style-name="P1"/>
      <text:p text:style-name="P1"/>
      <text:p text:style-name="P1"/>
      <text:p text:style-name="P1"/>
      <text:p text:style-name="P1"/>
      <text:p text:style-name="P1"/>
      <text:p text:style-name="P1"><text:span text:style-name="T1">©</text:span> 2026</text:p>
      <text:p text:style-name="P24">Chapter 1</text:p>
      <text:p text:style-name="P1"/>
      <text:p text:style-name="P1">Becky <text:s/>and Jake</text:p>
      <text:p text:style-name="P1"/>
      <text:p text:style-name="P1"/>
      <text:p text:style-name="P2"><text:tab/>Jake recognized the woman in the waiting area for the flight from Lima to Cuzco as someone he had seen several times in the last few days. <text:s/>Always at museums. <text:s/>Not just the famous ones like the Archaeology, Anthropology and History Museum and the Gold Museum, but at some of the more obscure museums like the Afro-Peruvian Museum. <text:s/>He thought about going up to her to try to strike up a conversation, but decided against it. <text:s/>She probably wouldn't want to speak with him. <text:s/>She would think he was too young for her – he was no longer a teenager, but not that far from it. <text:s/>Even if they were the same age, he would have been shy around her. <text:s/>He did not have the self-confidence to have a sense of style, something she obviously did. <text:s/>Not someone else's style or a style out of a magazine – she just looked cool and together. <text:s/>She was obviously North American; he had heard her say a few things in English at one of the museums. <text:s/>Couldn't tell if she was American or Canadian.</text:p>
      <text:p text:style-name="P2"/>
      <text:p text:style-name="P2"><text:tab/>The flight was soon called and he took his window seat for the hour and a half flight. <text:s/>He dutifully switched his phone to airplane mode and started reading. He hadn't flown often. <text:s/>Just one previous flight to to attend his grandfather's funeral before the flight to Peru. <text:s/>He was not comfortable sharing a small space with people he didn't know, so he had something to read on his phone. <text:s/>He had only vaguely noticed that someone had sat in the seat next to him when he heard a woman's voice. <text:s/>“You seem really into whatever you're reading.” <text:s text:c="2"/>He looked up and saw it was the woman he had noticed. </text:p>
      <text:p text:style-name="P2"/>
      <text:p text:style-name="P2"><text:tab/>“It's a good book. <text:s/><text:span text:style-name="T3">Touched</text:span> by . . .”</text:p>
      <text:p text:style-name="P2"/>
      <text:p text:style-name="P2"><text:tab/>“Walter Mosely. <text:s/>One of my <text:span text:style-name="T2">favourite</text:span> authors.”</text:p>
      <text:p text:style-name="P2"/>
      <text:p text:style-name="P2"><text:tab/>“One of mine too. <text:s/>I mostly knew the Easy Rawlins books, but I like this one even better. <text:s/>I have to admit that I have used his name to as a universal answer in a lit class.” <text:s/>She looked at him with raised eyebrows. <text:s/>“The prof tried to embarrass me because he thought I didn't read much. <text:s/>So he asked me: 'Who's your favourite Black author? <text:s/>Who's your <text:soft-page-break/>favourite Jewish author? <text:s/>Who's your favourite American author​? <text:s/>So I answered Walter Mosely each time. <text:s/>Then he asked me my second favourite in each category. <text:s/>He got really mad when I answered James McBride each time. <text:s/>We got into an argument about whether McBride counts as a Jewish author – I took the position that McBride's mother was born Jewish, and that made him Jewish, whether he wanted to be or not.”</text:p>
      <text:p text:style-name="P2"><text:s/></text:p>
      <text:p text:style-name="P2"><text:tab/>“So, you're a scholar of Jewish Law?”</text:p>
      <text:p text:style-name="P2"/>
      <text:p text:style-name="P2"><text:tab/>“Nah. He stopped picking on me because the class was getting restless. <text:s/>Good thing too. <text:s/>I couldn't quote anything to back up my argument.”</text:p>
      <text:p text:style-name="P2"/>
      <text:p text:style-name="P2"><text:tab/>She laughed. <text:s/>“So you like Mosely better than McBride?”</text:p>
      <text:p text:style-name="P2"/>
      <text:p text:style-name="P2"><text:tab/>“I did. <text:s/>But that was before I read <text:span text:style-name="T3">Heaven and Earth Grocery Store. <text:s/></text:span><text:span text:style-name="T4">Best book I've read in the last few years.”</text:span></text:p>
      <text:p text:style-name="P11"/>
      <text:p text:style-name="P11"><text:s/><text:tab/>After talking about books a little more, she introduced herself as Becky and he responded that he was “Jacob . . . <text:s/>Jake.” <text:s/></text:p>
      <text:p text:style-name="P5"/>
      <text:p text:style-name="P5"><text:tab/>“So, you're Jacob at home and at synagogue and Jake elsewhere.” <text:s/>He blushed. “I get it. <text:s/>I was Rebecca at home and at the synagogue. <text:s/>Haven't been to either in years.” </text:p>
      <text:p text:style-name="P6"/>
      <text:p text:style-name="P6"><text:tab/>Before they realized it, they were landing in Cuzco. <text:s/>They had reservations in different hotels, but exchanged information and agreed to explore the city the next day <text:s/>after breakfast. </text:p>
      <text:p text:style-name="P20">Chapter 2</text:p>
      <text:p text:style-name="P8">Stephanie and Will</text:p>
      <text:p text:style-name="P8"/>
      <text:p text:style-name="P6"><text:tab/>Stephanie spent her first afternoon in Cuzco just walking around town, getting a feel for the city. <text:s/>She stopped frequently for snacks and drink, walking more slowly than usual. <text:s/>She was aware that some tourists overdo it without being aware of the effect that altitude have on a body, especially a body that had lived more than 60 years close to sea level. <text:s/>She considered having a coca tea to deal with the altitude. <text:s/>She had researched the issue and was aware that coca tea or leaves could help and would have minimal side effects, but decided to try them only if she was having trouble with the altitude. <text:s/>In the end, she went without and thoroughly enjoyed her day. <text:s/></text:p>
      <text:p text:style-name="P6"/>
      <text:p text:style-name="P6"><text:tab/>The next morning she was having breakfast at the hotel when a man asked in slightly accented Spanish if he could sit at her table because the place was full. <text:s/>She looked up and saw a slightly <text:s/>older man. <text:s text:c="2"/>She responded in English, “Please have a seat. <text:s/>I would appreciate some company.” <text:s/></text:p>
      <text:p text:style-name="P6"/>
      <text:p text:style-name="P6"><text:tab/>They were amused to find out that they both lived in the same city and that they knew some of the same people. <text:s/>Will was a retired accountant and Stephanie had retired from her medical practice, but not from teaching, although she was taking a sabbatical to give her time to travel. <text:s/></text:p>
      <text:p text:style-name="P6"/>
      <text:p text:style-name="P6"><text:tab/>Will asked Stephanie what were her “must-sees” in the area. <text:s/>When she hesitated, he added, “I was here once before. <text:s/>Decades ago. <text:s/>The one thing I need to see again is Sacsayhuaman. <text:s/>I want to see it at least a couple of times. <text:s/>Several other places I'd like to see again and a few that sound interesting that I didn't see or do last time, but it's the one absolute need for me.”</text:p>
      <text:p text:style-name="P6"/>
      <text:p text:style-name="P6"><text:tab/>Stephanie was hesitant, but thought “What the hell.” <text:s/>Aloud she replied: “Do you want to go together? <text:s/>I'd love to see Sacsayhuaman, I didn't get that far in my walk yesterday afternoon.” <text:s/>Seeing a slow smile spread across Will's face she added: <text:s/>“If you want to see it twice, we could make it the first thing we do. <text:s/>At least the first thing after I <text:soft-page-break/>buy my tourist ticket. <text:s/>I'm going to buy the full 10-day ticket. <text:s/>Have you got yours yet?”</text:p>
      <text:p text:style-name="P6"/>
      <text:p text:style-name="P6"><text:tab/>“Not yet, I plan to get it after breakfast and then head out. <text:s/>I figure 10 days is about right. <text:s/>Most of the things I want to see are included in the 10-day ticket. <text:s/>But while I'm willing to walk down from Sacsayhaman, the walk up to it is a little too much. <text:s/>We can take a taxi up.” </text:p>
      <text:p text:style-name="P6"/>
      <text:p text:style-name="P6"><text:tab/>By this time they had both finished their breakfast. <text:s/>They agreed to meet in the lobby in 10 minutes.</text:p>
      <text:p text:style-name="P21">Chapter 3</text:p>
      <text:p text:style-name="P9">Portia and Georges</text:p>
      <text:p text:style-name="P9"/>
      <text:p text:style-name="P7"><text:tab/>Portia had surprised herself by enjoying the bus trip so much. <text:s/>When she had travelled previously, she always found the out-of-the-way places and arranged everything herself. <text:s/>She did not want to be just another tourist. <text:s/>Because she had so little time to prepare for this trip, she let her sister Suzanne persuade her to take the PeruHop bus from Lima to Cusco, with several one or two day stops to see various sites along the way. <text:s/>The Peruvian hosts on the buses had been very helpful and she had even started to feel at ease talking with her fellow travellers. <text:s/>Because the passengers could stay as long as they wanted at each stop, there was always a few travellers she had not seen before on each leg of the journey. <text:s text:c="2"/></text:p>
      <text:p text:style-name="P7"/>
      <text:p text:style-name="P7"><text:tab/>For the last segment of the trip, from Puno to Cusco, she had a window seat. <text:s/>For the longest time, the seat beside her remained empty, the last empty seat on the bus. <text:s/>She was starting to think that maybe she had lucked out and would be able to spread out a little during this very long day of bus travel, when the bus pulled over and a man got on. <text:s/>A very large, tall man. <text:s/>She realized that she was not going to be able to spread out. <text:s/>In fact, she wondered how he would fit in the seat. <text:s/>The look on her face must have revealed her thoughts because the man grinned and said: “Don't worry. <text:s/>I've made it this far and haven't injured a seat-mate yet.” <text:s/>He sat in his seat, surprisingly leaving her a few inches of shoulder and elbow room. <text:s/>“See – you have plenty of room.”</text:p>
      <text:p text:style-name="P7"/>
      <text:p text:style-name="P7"><text:tab/>Portia smiled. <text:s/>“You seem to be able to fold yourself into a fairly small space.”</text:p>
      <text:p text:style-name="P7"/>
      <text:p text:style-name="P7"><text:tab/>He laughed. <text:s/>“I've had years of practice. <text:s/>I was 6'4” when I was 12. <text:s/>It took me until I was around 15 to realize how much I needed to be aware of how my personal space affected other people's person spaces. <text:s/>Fortunately I stopped growing before I got too big.” </text:p>
      <text:p text:style-name="P7"/>
      <text:p text:style-name="P7"><text:tab/>“You got big enough to play in the NBA. <text:s/>I heard you retired.”</text:p>
      <text:p text:style-name="P7"/>
      <text:p text:style-name="P7"><text:tab/>“I did. <text:s/>Taking a gap year. <text:s/>So you recognize me? <text:s/>You a fan?”</text:p>
      <text:p text:style-name="P7"><text:soft-page-break/></text:p>
      <text:p text:style-name="P7"><text:tab/>“I am not a big sports fan, although I do like basketball. <text:s/>I recognize you because I gave a few lectures at Arizona when you were on the basketball team. <text:s/>I saw you four or five times on campus and you always had books and seemed to be going to or coming from class. <text:s/>You seemed studious.”</text:p>
      <text:p text:style-name="P7"/>
      <text:p text:style-name="P7"><text:tab/>“I was studious. <text:s/>I graduated a year early and didn't take any easy courses. <text:s/>I eventually got a Master's.”</text:p>
      <text:p text:style-name="P7"/>
      <text:p text:style-name="P7"><text:tab/>“While you were playing. <text:s/>Wasn't it hard to work that into your schedule?”</text:p>
      <text:p text:style-name="P7"/>
      <text:p text:style-name="P7"><text:tab/>“It took patience. <text:s/>Fortunately I played my entire NBA career in the same city. <text:s/>Basketball season pretty much coincides with the standard college year so I could never carry a full academic load, but I'd take a course or two every semester. <text:s/>Some courses are available on-line. <text:s text:c="2"/>And most universities have a reasonable amount of graduate courses available in the summer. <text:s/>Universities are more open to part-time students than they used to be. <text:s/>It took me four years, but I got it done. <text:s/>So, you mentioned you gave a few lectures. <text:s/>Are you a prof?”</text:p>
      <text:p text:style-name="P7"/>
      <text:p text:style-name="P7"><text:tab/>“Nope, just someone with experience in my field. <text:s/>I am a biologist. <text:s/>Since I know your name, I guess I should introduce myself. <text:s/>I'm Portia.”</text:p>
      <text:p text:style-name="P7"/>
      <text:p text:style-name="P7"><text:tab/>“Despite what most sportscasters call me, my first name is pronounced Georges –the French way. <text:s/>And is it Portia as in the Merchant of Venice or Porsche as in the car?”</text:p>
      <text:p text:style-name="P7"/>
      <text:p text:style-name="P7"><text:tab/>“It's spelled like Portia in the Merchant of Venice. <text:s/>My parents weren't Shakespeare fans, so I have no idea why they named me that. <text:s/>I like the name though. <text:s/>Although I don't particularly like either of Shakespeare's Portias. <text:s/>But enough of me. <text:s/>You're taking a gap year? <text:s/>To me a gap year is something you do before something else – like before college or before starting work.”</text:p>
      <text:p text:style-name="P7"/>
      <text:p text:style-name="P7"><text:tab/>“For me it is a gap year before starting work. <text:s/>What I have been doing has been <text:soft-page-break/>playing, not working. <text:s/>Playing and getting paid ridiculous amounts of money. <text:s/>When I get done travelling, I have a couple of things lined up. <text:s/>One is that I will take a more active role in my foundation and the other is that I will provide financial planning services to professional athletes and others who are in professions that are high-earning but short lived.” </text:p>
      <text:p text:style-name="P7"/>
      <text:p text:style-name="P7"><text:tab/>“You're a qualified planner?”</text:p>
      <text:p text:style-name="P7"/>
      <text:p text:style-name="P7"><text:tab/>“Yup. <text:s/>I got the appropriate credentials and I have been handling my own finances my entire career. Been helping a <text:s/>couple of teammates that last few years.”</text:p>
      <text:p text:style-name="P7"/>
      <text:p text:style-name="P7"><text:tab/>“So, you haven't burned through all your earnings?”</text:p>
      <text:p text:style-name="P7"/>
      <text:p text:style-name="P7"><text:tab/>“My current assets are about four times my total gross earnings from basketball, both salary and endorsements.”</text:p>
      <text:p text:style-name="P7"/>
      <text:p text:style-name="P7"><text:tab/>“How'd you manage that? <text:s/>Don't you have expenses? <text:s/>Don't you pay taxes?”</text:p>
      <text:p text:style-name="P7"/>
      <text:p text:style-name="P7"><text:tab/>“I pay taxes. <text:s/>Unlike politicians and billionaires. <text:s/>My fair share – no more no less. <text:s/>And I have expenses like anyone else. <text:s/>That's the real key. <text:s/>I don't spend millions or even hundreds of thousands on cars. <text:s/>I have a house that I bought from my great-aunt when she needed to go into care. <text:s/>I do travel first class when I fly because I simply don't fit into a standard economy seat. <text:s/>But I apart from the travel for basketball, I live a pretty normal middle class lifestyle. <text:s/>My sister who is two years younger than me is an accountant and <text:s/>I spend less in a year than she does.”</text:p>
      <text:p text:style-name="P7"/>
      <text:p text:style-name="P7"><text:tab/>“I should get you to take care of my finances.”</text:p>
      <text:p text:style-name="P7"/>
      <text:p text:style-name="P7"><text:tab/>“I'd be glad to help.”</text:p>
      <text:p text:style-name="P7"/>
      <text:p text:style-name="P7"><text:tab/>By the end of the long bus trip, Portia and Georges were friends and had made plans to see the sights together. <text:s/>They were staying in different hotels, but promised to meet up <text:soft-page-break/>the following morning.</text:p>
      <text:p text:style-name="P7"/>
      <text:p text:style-name="P10"/>
      <text:p text:style-name="P22">CHAPTER 4</text:p>
      <text:p text:style-name="P10">SACSAYHUAMAN</text:p>
      <text:p text:style-name="P10"/>
      <text:p text:style-name="P7"><text:tab/>Stephanie and Will were the first to reach Sacsayhamuaman. <text:s/>Once there, they walked around silently for a while. <text:s/>Finally, Stephanie sighed deeply. “I read about it and have seen pictures, but this is truly breath-taking. <text:s/>The size of those stones! The way they all fit together!”</text:p>
      <text:p text:style-name="P7"/>
      <text:p text:style-name="P7"><text:tab/>Will smiled. <text:s/>He remembered when he first visited Sacsayhuaman, more than 50 years ago. <text:s/>“It is just as amazing seeing it for a second time. <text:s/>It was my first time out of the country. <text:s/>I couldn't believe it – I didn't know anything about it the first time I was here. <text:s/>I've done a lot of travelling since then and I now have other sites to compare it to and it seems even more amazing. <text:s/>There is literally nothing like this anywhere. <text:s/>The only things that approach this stonework are some other Inca and pre-Inca ruins.”</text:p>
      <text:p text:style-name="P7"/>
      <text:p text:style-name="P7"><text:tab/>“I've done a fair bit of travelling too, and it is on a totally different level from anything I've seen. <text:s/>I have read a lot and the other examples of ancient mortarless stonework I've seen do not compare to this. <text:s/>The one exception is some stonework on Easter Island, which does seem to have similarly close-fitting large stones. <text:s/>But let's not over-analyze it. <text:s/>Let's just enjoy it. <text:s/></text:p>
      <text:p text:style-name="P7"/>
      <text:p text:style-name="P7"><text:tab/>Portia and Georges also made it up to Sacsayhuaman that morning. <text:s/>Unlike Will and Stephanie, who had taken a taxi, Portia and Georges drove up in the mini-van that Georges had rented. <text:s/>During the drive up they had talked about previous travel experiences. <text:s/>Portia had never been to South America and Georges had only been to big cities – Buenos Aires, Rio de Janeiro, Sao Paulo and Santiago. <text:s/>Portia's vacation had mostly involved hiking and biking trips in North America, with a couple of trips to Europe when she was younger. <text:s/>Georges had done some serious planning for this trip, and had let Portia know about the tourist ticket. <text:s/>They were both as astounded as Will and Stephanie by the immense stonework.</text:p>
      <text:p text:style-name="P7"/>
      <text:p text:style-name="P7"><text:tab/>Jake was already at a table at the restaurant they agreed to meet at when Becky <text:soft-page-break/>showed up for breakfast. <text:s/>Once again, she noticed him before he saw her. <text:s/>He had his laptop open – it appeared that he had four windows open and was switching between all four. <text:s/>“Multi-tasking this early in the morning?” she asked as she slid into the chair opposite him.”</text:p>
      <text:p text:style-name="P7"/>
      <text:p text:style-name="P7"><text:tab/>He looked up and smiled. <text:s/>“Just making a little money. <text:s/>And this isn't early for me. <text:s/>I live in the Pacific time zone and much of my work is with people in the Eastern time zone, so I need to be up early otherwise I essentially miss their mornings.”</text:p>
      <text:p text:style-name="P7"/>
      <text:p text:style-name="P7"><text:tab/>“So what were you doing this morning? <text:s/>I don't mean to pry, but you were looking a little intense.”</text:p>
      <text:p text:style-name="P7"/>
      <text:p text:style-name="P7"><text:tab/>“This morning, <text:s/>Let's see. <text:s/>Um . . . I finished up some additions to a website I designed for a client, wrote the first draft of a script for a podcast, sold a condo, <text:s/>and did some work on a digital art project. <text:s/>If I looked intense, it was probably because of an email exchange with my Mum. <text:s/>She worries about me.”</text:p>
      <text:p text:style-name="P7"/>
      <text:p text:style-name="P7"><text:tab/>“A Jewish mother worrying about her son. <text:s/>So, let me guess, you're not a lawyer, doctor, or doing something ridiculously rewarding in finance, so she worries.”</text:p>
      <text:p text:style-name="P7"/>
      <text:p text:style-name="P7"><text:tab/>“Actually, she'd be really disappointed in me if I were any of those those things. <text:s/>She thinks all lawyers are in it only for the money, and she has hated doctors ever since a drunken surgeon killed my father on the operating table. <text:s/>She probably wouldn't disown me because I'm all she's got, but she believes in honesty, integrity and hard work.”</text:p>
      <text:p text:style-name="P7"/>
      <text:p text:style-name="P7"><text:tab/>“So are you an honest hard-worker with integrity?”</text:p>
      <text:p text:style-name="P7"/>
      <text:p text:style-name="P7"><text:tab/>“Good question. <text:s/>I think I am basically honest. <text:s/>I try not to lie, but then I don't get into a lot of conversations that would tempt me to lie. <text:s/>Like most people, I am mostly guilty of omitting things rather than flat out lying. <text:s/>I try to conduct business fairly, so I guess I have integrity. <text:s/>Not so sure I'm a hard-worker. <text:s/>A lot of my work involves sitting at a computer, which is not really hard work. <text:s/>I do put in a lot of hours.”</text:p>
      <text:p text:style-name="P7"><text:soft-page-break/></text:p>
      <text:p text:style-name="P7"><text:tab/>“You mentioned a whole bunch of things that you had been working on. <text:s/>Did you really sell a condo? <text:s/>Was that business or personal? <text:s/>And what all do you do?”</text:p>
      <text:p text:style-name="P7"/>
      <text:p text:style-name="P7"><text:tab/>“Yes, I sold a condo. <text:s/>I have one real estate renovation project at a time. <text:s/>It's one of the things I do. <text:s/>This one worked out well. <text:s/>I also have a podcast. <text:s/>I do social media management, which is the job with east coast clients. <text:s/>I invest. <text:s/>I create digital art. <text:s/>And I'm a dog walker and pet sitter. <text:s/>I can do all of that except for the dog walking and pet sitting as long as I have an internet connection.”</text:p>
      <text:p text:style-name="P7"/>
      <text:p text:style-name="P7"><text:tab/>Becky laughed. <text:s/>“Sounds like you keep busy. <text:s/>So, what all do you do in social media management?”</text:p>
      <text:p text:style-name="P7"/>
      <text:p text:style-name="P7"><text:tab/>“I design websites. <text:s/>Everything. <text:s/>Test, graphics, videos, sound, whatever is needed. <text:s/>I maintain them as well. <text:s/>One thing that drives me crazy is websites that companies don't maintain. <text:s/>You you, the ones with all the broken links. <text:s/>That's how I got started. <text:s/>I was going to apply to a company back when I thought I needed to work for someone else and clicked on the 'Apply here' button. <text:s/>It didn't work, and I went all through the website and half their links were broken of gave out of date information. <text:s/>And this was a tech company. <text:s/>So I called them, got an appointment for a job interview, and when I showed up, I showed them everything that was wrong with their website, not just the broken things, but the lousy graphics, the poor copy, the spelling mistakes.”</text:p>
      <text:p text:style-name="P7"/>
      <text:p text:style-name="P7"><text:tab/>“So did they hire you?”</text:p>
      <text:p text:style-name="P7"/>
      <text:p text:style-name="P7"><text:tab/>“They offered, I declined. <text:s/>But I offered to fix their website as an outside consultant. <text:s/>They agreed and that was how I got started.”</text:p>
      <text:p text:style-name="P7"/>
      <text:p text:style-name="P7"><text:tab/>“On your website design projects, is it all using software or do you write code?”</text:p>
      <text:p text:style-name="P7"/>
      <text:p text:style-name="P7"><text:tab/>“I can code, but it is almost all using existing software.”</text:p>
      <text:p text:style-name="P7"/>
      <text:p text:style-name="P7"><text:soft-page-break/><text:tab/>“Well, if you ever need some code fast, let me know.”</text:p>
      <text:p text:style-name="P7"/>
      <text:p text:style-name="P7"><text:tab/>“You code? <text:s/>Just code?</text:p>
      <text:p text:style-name="P7"/>
      <text:p text:style-name="P7"><text:tab/>“Nope. <text:s/>I do hardware as well. <text:s/>Not just computers.”</text:p>
      <text:p text:style-name="P7"/>
      <text:p text:style-name="P7"><text:tab/>“When you say 'do hardware' are you talking designing or building?”</text:p>
      <text:p text:style-name="P7"/>
      <text:p text:style-name="P7"><text:tab/>“Both. <text:s/>But we should stop talking shop. <text:s/>There's a lot to see out there.”</text:p>
      <text:p text:style-name="P7"/>
      <text:p text:style-name="P7"><text:tab/>So they planned their day. <text:s/>It was a simple plan. <text:s/>Buy their tourist passes, <text:s/>head to Sacsayhauman, and take it from there.</text:p>
      <text:p text:style-name="P7"/>
      <text:p text:style-name="P7"><text:tab/>They were as amazed by Sacsayhuaman as anyone else. <text:s/>They spent hours just walking around, looking. <text:s/>Eventually, they decided it was time for lunch and headed to a <text:s/>restaurant just outside the entrance to the site. <text:s/>When they got there they saw a group of four people who looked like they were waiting to go in. <text:s/>One of them, who appeared older than the others, came up to them, asked if they spoke English, and than asked if they would be willing to share a table, explaining that the restaurant was full, except for their biggest table, and was available only to a party of six. <text:s/>Jake and Becky agreed and they all went in.</text:p>
      <text:p text:style-name="P7"/>
      <text:p text:style-name="P7"><text:tab/>When they were seated, they all introduced themselves. <text:s/>Jake asked how the four others knew each other and was surprised to learn that none of them <text:s/>knew any of the others before the previous day. <text:s/>This resulted in a more detailed self introduction from each of them. <text:s/>Will was “in his 70s” and a retired accountant. Retired because he couldn't stand the fact that accountants had become like lawyers, providing the answers the clients wanted rather than a professional opinion. <text:s/>Stephanie was “younger than Georges,” <text:s/>a doctor retired from active practice, but still teaching. <text:s/>Portia was a “middle-aged” <text:s/>biologist in the process of divorcing. <text:s/>Georges was “a little younger than Portia and just finished his 12<text:span text:style-name="T5">th</text:span> and last season in the NBA. <text:s/>Becky introduced herself as being in her late 20s and in computers and electronics. <text:s/>Jake finished by letting people know that he was <text:soft-page-break/>older than he looked but still the youngest by at least half a decade. <text:s/>He dabbled in enough things to make an honest living.</text:p>
      <text:p text:style-name="P7"/>
      <text:p text:style-name="P7"><text:tab/>They soon learned that all of them were on their first day of their 10 day tourist pass and all planned to try to get good use of their passes, then spend some additional time in the area. <text:s/>Everyone planned to go to Macchu Pichu at some point, None of them had any particular deadline to get home and were playing it by ear. <text:s/>Maybe spend more time in Peru or in other pars of South America.</text:p>
      <text:p text:style-name="P7"/>
      <text:p text:style-name="P13"><text:span text:style-name="T8"><text:tab/>Georges let everyone know he had a van and would be glad to take people to visit any of the sites included in the 10 day pass that weren't in central Cusco. <text:s text:c="2"/>They made rough plans to take a two-day trip to the Sacred Valley </text:span><text:span text:style-name="T8">(</text:span><text:span text:style-name="T6">Pisac, Ollantaytambo, Chinchero, </text:span><text:span text:style-name="T6">and Moray) and a one-day trip to the south valley (Tipon and <text:s/>Pikillacta). <text:s/>After a delicious </text:span><text:span text:style-name="T6">lunch, Georges gave everyone a ride down to central Cusco and promised to pick each of them at their hotels in two days for their trip to the Sacred Valley.</text:span></text:p>
      <text:p text:style-name="P23">CHAPTER 5</text:p>
      <text:p text:style-name="P4">DINNER</text:p>
      <text:p text:style-name="P3"/>
      <text:p text:style-name="P3"><text:tab/>After they dropped off the others, Portia stayed with Georges. <text:s/>They parked the van at Georges's hotel and took a leisurely stroll together, just enjoying the feel of Cusco. <text:s/>They thought about going into one of the museums included in the pass, but decided that 10 days gave them enough time to see everything without rushing. <text:s/>The others did more or less the same thing, although Will and Steph toured a museum and Becky and Jake visited the Cathedral. <text:s/></text:p>
      <text:p text:style-name="P3"/>
      <text:p text:style-name="P3"><text:tab/>Leaving the museum, Will asked Steph if she wanted to try cuy (guinea pig) for dinner. <text:s/>He let her know that he had eaten cuy the first time he was in Cusco, and although he was glad he had done so, he didn't need to repeat the experience. <text:s/>Steph thought about it and replied: “I think my reaction would be the same – I want to have the experience, but don't expect that I will make it a regular part of my diet.” <text:s/>Will called Pachapapa restaurant to make a reservation and to ask them to prepare cuy as one of the dishes. <text:s/>Will had wanted to try the restaurant based on looking at Cusco restaurant options online and knew they needed cuy to be ordered in advance, given the length of time it takes to prepare it. <text:s/></text:p>
      <text:p text:style-name="P3"/>
      <text:p text:style-name="P3"><text:tab/>The reservation was made for an hour and a half later, and Will asked Steph if she wanted to go to the hotel and rest. <text:s/>“Actually, that is a great idea. <text:s text:c="2"/>I'm not feeling that tired, but I know we need to take care of ourselves at this altitude. <text:s/>We've had a pretty full day.” <text:s/></text:p>
      <text:p text:style-name="P3"/>
      <text:p text:style-name="P3"><text:tab/>After their rest, they walked to the restaurant together. <text:s/>While they had been in the museum, Will had almost asked Steph why she didn't read the information about the exhibits, which were written in both Spanish and English. <text:s/>Fortunately, he stopped himself before he said something stupid. <text:s/>As they had continued their tour of the museum, he had realized just how stupid that comment would have been. <text:s/>So now he asked “You read really fast, don't you?” <text:s/></text:p>
      <text:p text:style-name="P3"/>
      <text:p text:style-name="P13"><text:soft-page-break/><text:span text:style-name="T6"><text:tab/>She turned to him, a little embarrassed, “Did I rush you in the museum? <text:s/>Sorry, I am not used to going to museums with others. <text:s text:c="2"/>I've a</text:span><text:span text:style-name="T6">lways </text:span><text:span text:style-name="T7">travelled</text:span><text:span text:style-name="T6"> al</text:span><text:span text:style-name="T6">one. “</text:span></text:p>
      <text:p text:style-name="P3"/>
      <text:p text:style-name="P3"><text:tab/>“It was fine. <text:s/>I enjoyed the museum. <text:s/>It was very informative. <text:s/>One thing I've learned about museums is that I am always fascinated by the details when I am in a museum, but afterwards I don't remember many, if any, of the details. <text:s/>And sometimes I remember very little except general impressions. <text:s/>For example, I have seen many museum exhibits about pre-Inca cultures, and have been fascinated reading about the individual cultures, but right now I couldn't name one of those cultures or describe them. <text:s/>And its not my age – I've always been this way.”</text:p>
      <text:p text:style-name="P3"/>
      <text:p text:style-name="P3"><text:tab/>“It just means you're human. <text:s/>Popular fiction is full of characters of people who have photographic or eidetic memory, but there are probably more characters in books than real people who have that type of memory. <text:s/>It is hard to learn anything that it totally new, especially when it relates to subject matter that is new.”</text:p>
      <text:p text:style-name="P3"/>
      <text:p text:style-name="P3"><text:tab/>Their conversation was interrupted when they arrived at the restaurant, but resumed <text:s/>after they were seated at their table and had ordered. <text:s/>“So, you were an accountant, right? <text:s/>You would have an easier time learning about something relating to accounting or math than something related to say illness or medical treatment, and I would be the opposite. <text:s/>It is not a question of intelligence or ability to understand, just a question of how easy it is to fit into something you know. <text:s/>And I know how you feel about museum displays. <text:s/>I can be fascinated by a pot that I see in a museum, and I have seen hundreds, maybe thousands of pots in museums but never really studied them or learned anything about them, so my reaction is just <text:s/>'Nice pot'.”</text:p>
      <text:p text:style-name="P3"/>
      <text:p text:style-name="P13"><text:span text:style-name="T6"><text:tab/>Their conversation was interrupted again, this time by the arrival of their food. <text:s/>Stephanie agreed that it was an experience to eat cuy and that it was tasty enough and well prepared and presented very nicely, but it was something that she only needed to do once. <text:s/>When their conversation resumed they stared talking more about themselves. <text:s/>Stephanie started talking about her bitterness towards her former partners in the medical practice. <text:s/></text:span><text:span text:style-name="T8"><text:s/>“I would still be practising if my partners in the clinic hadn't been more </text:span><text:soft-page-break/><text:span text:style-name="T8">concerned about making money than caring for their patients. <text:s/>They could have made just as much profit providing quality medical care in our existing facility, but they wanted a fancy clinic in a large new building. <text:s/>The result was that overhead was going to be so high that the only way to make money was to contract with large corporations to provide exclusive care for upper executives and with professional sports teams to care of their athletes. They couldn't just dump their patients so they limited non-corporate patient visits to 10 minutes and one subject, and upped their rates. <text:s/>Their patients found that unacceptable and found new clinics and doctors. <text:s/>So I exercised my rights under the partnership agreement to make them buy me out of the partnership.”</text:span></text:p>
      <text:p text:style-name="P6"/>
      <text:p text:style-name="P6"><text:tab/>“Did you consider joining another practice or going solo?”</text:p>
      <text:p text:style-name="P6"/>
      <text:p text:style-name="P6"><text:tab/>“I thought about it, but I didn't want to be like my mother. <text:s/>She was a doctor too and <text:s text:c="3"/>never stopped practising. <text:s/>But it got to her, both mentally and physically, once she hit her 60s. <text:s/>I want to enjoy the end of my life, not suffer through it. <text:s/>I still enjoy teaching and it does not take the same toll on me that continuing to practice would have. <text:s/>So, you're retired too. <text:s/>Was it just time or were there other reasons?”</text:p>
      <text:p text:style-name="P6"/>
      <text:p text:style-name="P6"><text:tab/>“Like you, I did not like what my partners were doing. <text:s/>But for different reasons. <text:s/>In my view, my partners stopped having professional standards. <text:s/>They became like lawyers, giving their clients the advice the clients wanted, not the advice that complied with best practices and applicable regulations. <text:s/>I guess one reason was similar – my partners kept increasing their rates without regard to the state of the economy with the result that most people and most small and medium-sized businesses could not afford them. <text:s/>The rates they charged were so high that only very large businesses with substantial turnover could afford them.”</text:p>
      <text:p text:style-name="P6"/>
      <text:p text:style-name="P6"><text:tab/>“Substantial turnover. <text:s/>Wouldn't they need substantial profit?”</text:p>
      <text:p text:style-name="P6"/>
      <text:p text:style-name="P6"><text:tab/>“That's one of the things about accounting. <text:s/>Somehow large companies with substantial turnover seem to be able to survive and have exorbitant expenses even if they lose money, because in reality, they aren't losing money, just using accounting tricks to hide <text:soft-page-break/>the profit. <text:s/>It's easiest if they do business in multiple jurisdictions. Somehow their operations in high-tax areas all lose money, and only the operations in no-tax jurisdictions make money. <text:s/>Another thing they do is to claim depreciation as losses – either depreciation on machinery that has not lost any <text:s/>value or continued depreciation on machinery that has been fully depreciated. <text:s/>And sometimes that flat out cook the books, with fake transactions, employees who don't exist, and income that simply never gets recorded. <text:s/>But enough about depressing topics, I had a great time today. <text:s/>Really looking forward to the next week or two.”</text:p>
      <text:p text:style-name="P6"/>
      <text:p text:style-name="P6"><text:tab/>Steph agreed. <text:s/>Together they planned the next day.</text:p>
      <text:p text:style-name="P6"/>
      <text:p text:style-name="P6"><text:tab/>Georges and Portia were less adventurous in their evening meal. <text:s/>Georges had figured out at lunch that Portia was not a vegetarian, so he asked her if she was willing to try a restaurant a parrillada – a restaurant that specializes in grilled meats - the Peruvian version of a steakhouse. <text:s/>When she hesitated a little, he added, “If it's price that you're worried about, this one can be on me. <text:s/>And I'm not trying to make this a date, just two friends eating dinner together, and one of them has more money than he could spend in his lifetime.” <text:s/></text:p>
      <text:p text:style-name="P6"/>
      <text:p text:style-name="P6"><text:tab/>Portia agreed without further hesitation. <text:s text:c="2"/>When they got to the restaurant, she was a little surprised. Tthe restaurant was simple but very tasteful, and the prices on the menu were reasonable, they would have been within her budget. <text:s/>She started to say something but Georges stopped her. <text:s/>“I' know what you're thinking, but I'm still paying. <text:s/>You can leave a tip.”</text:p>
      <text:p text:style-name="P6"/>
      <text:p text:style-name="P6"><text:tab/>After they ordered, Georges opened the conversation. “You know a fair bit about me, but I don't know much about you. <text:s/>I know that you're in the middle of a divorce and, if I remember correctly, a biologist. <text:s/>But I don't know what type of biologist.”</text:p>
      <text:p text:style-name="P6"/>
      <text:p text:style-name="P6"><text:tab/>“A wildlife biologist. <text:s/>And before you ask what a wildlife biologist does, I'm a Park Ranger. <text:s/>And yes, I sometimes have to wear a big hat. <text:s/>But they are very useful when you;re in the sun all day.”</text:p>
      <text:p text:style-name="P6"><text:soft-page-break/></text:p>
      <text:p text:style-name="P6"><text:tab/>“So where do you work? <text:s/>There are a lot of national and state parks. <text:s/>Or are you Canadian?”</text:p>
      <text:p text:style-name="P6"/>
      <text:p text:style-name="P6"><text:tab/>“I actually am Canadian originally, but I live in the States and work for the US Park Service. <text:s/>My husband is American. <text:s/>We met when I was going to college in the States, got married, and I have lived there ever since. <text:s/>As to where, he had the type of job that can be done anywhere. <text:s/>I actually started working for the Parks Service while still in college and completed my degree later. <text:s/>I worked in various parks, moving every couple of years. <text:s/>He would stay in Park housing with me, and it was a great life. <text:s/>We got to see a lot. <text:s/>But then as he progressed in his job, he was less and less able to work remotely. <text:s/>He had always had to travel for meetings, but eventually he was rarely spending any time at home. <text:s/>That was the first bad patch in our marriage. <text:s/>We worked that one out. <text:s/>I got a job in DC and he was able to set up his office in DC.</text:p>
      <text:p text:style-name="P6"/>
      <text:p text:style-name="P6"><text:tab/>“My DC job was an office job. <text:s/>It was an OK job, and probably more prestigious than what I had been doing, but it wasn't really what I wanted to do. So eventually I took a series of jobs at various sites in and near DC. <text:s/>They weren't what I wanted, mostly smiling for tourists, but at least I got outside. <text:s/>I realized that our marriage was lacking spark, so I suggested that we do a big trip together. <text:s/>He seemed to like the idea, and we planned, or more accurately I planned, a great trip to Europe. <text:s/>After we had everything planned and some things paid for, I found out that he was having another affair. <text:s/>I moved out and we settled everything like civilized people. <text:s/>He gets the townhouse in Georgetown and the car, I get my clothes and personal possessions like my cellphone, laptop, and books.”</text:p>
      <text:p text:style-name="P6"/>
      <text:p text:style-name="P6"><text:tab/>“That's all you get? <text:s/>Sounds like no more than what you'd pack for a long weekend.”</text:p>
      <text:p text:style-name="P6"/>
      <text:p text:style-name="P6"><text:tab/>“More like a week. <text:s/>I actually have most of what I own with me. <text:s/>The only things I left back in the States were some books and winter clothes.”</text:p>
      <text:p text:style-name="P6"/>
      <text:p text:style-name="P6"><text:tab/>“Don't you feel cheated?”</text:p>
      <text:p text:style-name="P6"/>
      <text:p text:style-name="P6"><text:soft-page-break/><text:tab/>“Cheated on – yes. <text:s/>But as to the property, I fell liberated. <text:s/>I was never happier than when I was living in Parks Service housing. <text:s/>Which is what I'm doing again. <text:s/>I don't need a lot of things and I don't want a lot of things.”</text:p>
      <text:p text:style-name="P6"/>
      <text:p text:style-name="P6"><text:tab/>“So, are you happy? <text:s/>Mad?”</text:p>
      <text:p text:style-name="P6"/>
      <text:p text:style-name="P6"><text:tab/>“Yes. <text:s/>Both. <text:s/>What I am most mad about is that he didn't have the guts to tell me that he liked someone better than me. <text:s/>It would have been a lot simpler. <text:s/>So I was angry when I found out about her. <text:s/>I guess the other thing I'm mad about is that he asked her to lie to me.”</text:p>
      <text:p text:style-name="P6"/>
      <text:p text:style-name="P6"><text:tab/>“So it's someone you both know?”</text:p>
      <text:p text:style-name="P6"/>
      <text:p text:style-name="P6"><text:tab/>“Yup. <text:s/>She's one of his business partners. <text:s/>A nice, smart person. <text:s/>They are currently off in Europe enjoying my dream vacation.”</text:p>
      <text:p text:style-name="P6"/>
      <text:p text:style-name="P6"><text:tab/>“Ouch. <text:s/>So you are here, enjoying, at least I hope you are enjoying, a very different vacation.”</text:p>
      <text:p text:style-name="P6"/>
      <text:p text:style-name="P6"><text:tab/>“You know what? <text:s/>I am enjoying it. <text:s/>Very much. <text:s/>What I've seen of Peru so far has been amazing. <text:s/>And there is so much more to see. <text:s/>There is only one drawback for me. <text:s/>I wish I spoke Spanish better. <text:s/>I fell like I am missing things. <text:s/>The only people I have had any real conversation with since I got here are all foreigners. I mean, I do like the people we had lunch with, but none of them are local. <text:s/>By the way, how did you get so good at Spanish?”</text:p>
      <text:p text:style-name="P6"/>
      <text:p text:style-name="P6"><text:tab/>“So, I take it you did not follow my career that closely.” <text:s/>She nodded. <text:s/>“I finished college a year early, didn't see any reason to play another year of college ball, and played in Spain for two years. <text:s/>So my Spanish Spanish is really good, but Latin American Spanish sometimes confuses me.”</text:p>
      <text:p text:style-name="P6"/>
      <text:p text:style-name="P6"><text:tab/>They spend the rest of the evening discussion what they had seen during the day and <text:soft-page-break/>discussing the options for the next day.</text:p>
      <text:p text:style-name="P6"/>
      <text:p text:style-name="P6"><text:tab/>Becky and Jake had been sampling street food off and on all afternoon and neither was interested in a sit-down restaurant meal. <text:s/>They grabbed some more street food and settled themselves on a bench in the Plaza de Armas, Cusco's main square. <text:s/>Jake commented that he was glad to rest a little. <text:s/></text:p>
      <text:p text:style-name="P6"/>
      <text:p text:style-name="P6"><text:tab/>Becky responded that they had been on their feet constantly since lunch, “But it was such a great day. <text:s/>Everything is so much more impressive in person. <text:s/>I've seen a lot on line, but nothing is the same as being here in person.”</text:p>
      <text:p text:style-name="P6"/>
      <text:p text:style-name="P6"><text:tab/>“I agree. <text:s/>This is my first trip outside Canada and the States. <text:s/>I find it amazing how different everything is, but in some ways, so much the same. <text:s/>There are buildings, there are people, there are roads and cars.”</text:p>
      <text:p text:style-name="P6"/>
      <text:p text:style-name="P6"><text:tab/>“But there are no Sacsayhuamans in North America.”</text:p>
      <text:p text:style-name="P6"/>
      <text:p text:style-name="P6"><text:tab/>“True. <text:s/>But if you think about it, Mexico is in North America and there are some pretty amazing things there. <text:s/>If I remember correctly, Teotihuacan is the largest pyramid in the world. <text:s/>Have you seen it?”</text:p>
      <text:p text:style-name="P6"/>
      <text:p text:style-name="P6"><text:tab/>“No, only pictures and YouTube videos.”</text:p>
      <text:p text:style-name="P6"/>
      <text:p text:style-name="P6"><text:tab/>“Have you travelled much?”</text:p>
      <text:p text:style-name="P6"/>
      <text:p text:style-name="P6"><text:tab/>“This is only my second trip outside Canada and the US.”</text:p>
      <text:p text:style-name="P6"/>
      <text:p text:style-name="P6"><text:tab/>“Where was your first?”</text:p>
      <text:p text:style-name="P6"/>
      <text:p text:style-name="P6"><text:tab/>“I went to Europe when I was in high school.”</text:p>
      <text:p text:style-name="P6"/>
      <text:p text:style-name="P6"><text:tab/>Jake could tell something was off. <text:s/>“You didn't like Europe?”</text:p>
      <text:p text:style-name="P6"><text:soft-page-break/></text:p>
      <text:p text:style-name="P6"><text:tab/>“I had a great time for 10 days.”</text:p>
      <text:p text:style-name="P6"/>
      <text:p text:style-name="P6"><text:tab/>“I take it that the trip was supposed to last longer than 10 days. <text:s/>May I ask what happened? <text:s/>You don't have to say if you don't want to.”</text:p>
      <text:p text:style-name="P6"/>
      <text:p text:style-name="P6"><text:tab/>Becky was slow to respond. <text:s/>“I've never told anyone before. <text:s/>But I think I need to tell someone sometime.</text:p>
      <text:p text:style-name="P6"/>
      <text:p text:style-name="P6"><text:tab/>“In Rome, three men tried to sexually assault me. <text:s/>They were bigger than I was. <text:s/>I was just a teenager. <text:s/>They were too. <text:s/>I don't think they were Italians. <text:s/>Northern European maybe. <text:s/>I think one was American. They were speaking English, alternating between vulgar suggestions like 'I know you want it baby' and threats. <text:s/>They thought they could just overpower me. <text:s/>They came close. <text:s/>They got my shirt off and were trying to pull my shorts down. <text:s/>They got that far because they caught me by surprise. <text:s/>They didn't get any further.”</text:p>
      <text:p text:style-name="P6"/>
      <text:p text:style-name="P6"><text:tab/>“So either they were scared off or you were able to fight them off.” <text:s/>Jake paused, thoughtful. <text:s/>“You fought them off.”</text:p>
      <text:p text:style-name="P6"/>
      <text:p text:style-name="P6"><text:tab/>“Smart man.” <text:s/>Becky smiled. <text:s/>“My mom was an instructor at a martial arts centre. She had me spend some time on various types of martial arts when I was young. <text:s/>I liked Brazilian jujitsu and capoeira. <text:s/>When I told her I was going to Europe, she persuaded me to take a krav maga course. <text:s/>Krav maga was not offered where mom worked, so I had to go elsewhere. <text:s/>It was different, not a sport, but fighting to survive. <text:s/>Without it, I wouldn't have made it.”</text:p>
      <text:p text:style-name="P6"/>
      <text:p text:style-name="P6"><text:tab/>“Were you hurt?”</text:p>
      <text:p text:style-name="P6"/>
      <text:p text:style-name="P6"><text:tab/>“A lot of bruises and . . . and.” <text:s/></text:p>
      <text:p text:style-name="P6"/>
      <text:p text:style-name="P6"><text:tab/>“”You don't have to tell me.”</text:p>
      <text:p text:style-name="P6"/>
      <text:p text:style-name="P6"><text:soft-page-break/><text:tab/>“And the last one had a hammer and whacked me just before I knocked him out.” <text:s/>When Jake said nothing, Becky continued. <text:s/>“He hit my lower belly. <text:s/>It hurt like hell, but wasn't bleeding. <text:s/>I cut short my trip and went home. <text:s/>I went to a doctor when I got home – I knew I needed help. <text:s/>The doctor accepted my story about falling on a gate post. <text:s/>I think she knew I was lying about something, but she was satisfied that it was not the result of self-harm. <text:s/>So, the long and the short of it is that my ovaries were damaged. <text:s/>I'm not going to have babies.”</text:p>
      <text:p text:style-name="P6"/>
      <text:p text:style-name="P6"><text:tab/>“May I ask what happened to the three guys?”</text:p>
      <text:p text:style-name="P6"/>
      <text:p text:style-name="P6"><text:tab/>“I called 118, which is the medical emergency number in Italy. <text:s/>There were still pay phones in Italy then, so I used one of those, and heard the sirens approaching as I walked away. <text:s/>I was a little afraid of facing charges for beating them up. <text:s/>But I probably didn't have to worry. <text:s/>When I got home, I found a small item online about three young tourists in Rome being attacked by a gang of a dozen thugs. <text:s/>I guess that was the story they told the cops. <text:s/>They were apparently released from hospital after a couple of days.”</text:p>
      <text:p text:style-name="P6"/>
      <text:p text:style-name="P6"><text:tab/>“That must have been awful. <text:s/>But you seem to be doing okay.”</text:p>
      <text:p text:style-name="P6"/>
      <text:p text:style-name="P6"><text:tab/>“It was more than 10 years ago. <text:s/>I still think about it. <text:s/>And it has affected me. <text:s/>I don't like men much any more.”</text:p>
      <text:p text:style-name="P6"/>
      <text:p text:style-name="P6"><text:tab/>“But you started the conversation on the plane with me.”</text:p>
      <text:p text:style-name="P6"/>
      <text:p text:style-name="P6"><text:tab/>“I made a promise to myself before I came on this trip to not immediately assume that every man I meet is a jerk. <text:s/>That I needed to judge everyone individually.”</text:p>
      <text:p text:style-name="P6"/>
      <text:p text:style-name="P6"><text:tab/>“Well, I will try not to be a jerk.”</text:p>
      <text:p text:style-name="P6"/>
      <text:p text:style-name="P6"><text:tab/>“I don't think you need to try too hard. <text:s/>You seem to be doing fine without trying. <text:s/>Unless of course you saw a YouTube video on how not to be a jerk and are a really good study.”</text:p>
      <text:p text:style-name="P6"><text:soft-page-break/></text:p>
      <text:p text:style-name="P6"><text:tab/>Jake laughed. <text:s/>He had had a few girl friends along the way, but had never felt so easy around any of them. <text:s/>It was like having a big sister. <text:s/>Wait, he was not going to think of Becky as a sister. <text:s/>“So, what about the group we had lunch with? <text:s/>I don't think any of them are jerks.”</text:p>
      <text:p text:style-name="P6"/>
      <text:p text:style-name="P6"><text:tab/>“So far so good. <text:s/>I think Georges seems genuinely nice, which is not what I would have expected from a professional athlete. <text:s/>Portia seems a little but down at times, but seems to be the kind of person who is always ready to help. <text:s/>I get the impression that Stephanie is okay. <text:s/>Not that big of an ego for a doctor.”</text:p>
      <text:p text:style-name="P6"/>
      <text:p text:style-name="P6"><text:tab/>“You left out Will. <text:s/>Seems OK to me. <text:s/>A relaxed retired guy who obviously has prepared for this trip. <text:s/>He seems to have an easier time talking with local people than any of the rest of us. <text:s text:c="2"/>That is something in his favour.”</text:p>
      <text:p text:style-name="P6"/>
      <text:p text:style-name="P6"><text:tab/>“I agree. <text:s/>I feel bad that I just can't seem to say anything in Spanish. <text:s/>I understand pretty well but just can't speak it.”</text:p>
      <text:p text:style-name="P6"/>
      <text:p text:style-name="P6"><text:tab/>'Well, you're ahead of me. <text:s/>I really struggle trying to understand anything, <text:s/>I can read it OK, but don't even understand half of what I hear. <text:s/>I'm going study every evening and morning and hope I get better. <text:s/>I think that maybe after we do all the touristy stuff, I'll try an immersion course.”</text:p>
      <text:p text:style-name="P6"/>
      <text:p text:style-name="P6"><text:tab/>“Will you have time for that, with all the other things you're doing?”</text:p>
      <text:p text:style-name="P6"/>
      <text:p text:style-name="P6"><text:tab/>“Should be OK. <text:s/>As long as I have a couple of hours a day with good internet connection, I can take care of everything I do. <text:s text:c="2"/>Other than the dog-walking and pet-sitting. <text:s text:c="3"/>And I was mostly still doing that because it gave me a break from sitting at the computer all day. <text:s/>I found someone responsible to take over my dog and pet clients, someone who is just starting out in the business. <text:s/>And what about you? <text:s/>You can afford to take a couple of weeks off?” </text:p>
      <text:p text:style-name="P6"/>
      <text:p text:style-name="P6"><text:soft-page-break/><text:tab/>“It's a couple of months off, actually. <text:s/>And I can manage it. <text:s/>Like you, if I have good internet, I can do most things. <text:s/>I have to check in about every two weeks for a video chat with my partners and return their calls if they panic about something, but they are OK with me being out of the office.”</text:p>
      <text:p text:style-name="P6"/>
      <text:p text:style-name="P6"><text:tab/>“You have partners? <text:s/>I would have thought you'd be doing everything for yourself.”</text:p>
      <text:p text:style-name="P6"/>
      <text:p text:style-name="P6"><text:tab/>“I did for the first few years. <text:s/>But I can't do everything. <text:s/>So, over the years, I have added a few key people, and we subcontract out most of the fabrication part of the business.”</text:p>
      <text:p text:style-name="P6"/>
      <text:p text:style-name="P6"><text:tab/>“So you design and build computers.”</text:p>
      <text:p text:style-name="P6"/>
      <text:p text:style-name="P6"><text:tab/>“And software. <text:s/>The computers are not mass-produced. <text:s/>They are designed specifically based on clients needs. <text:s/>Sometimes they can use something off-the-shelf for hardware, but sometimes it is better to have a computer that has exactly what you need and not a lot of extra. <text:s/>But let's not talk about work. <text:s/>What do you want to do tomorrow?”</text:p>
      <text:p text:style-name="P20">CHAPTER 6</text:p>
      <text:p text:style-name="P8">BECOMING A GROUP</text:p>
      <text:p text:style-name="P8"/>
      <text:p text:style-name="P6"><text:tab/>Without planning, Will and Stephanie, Georges and Portia, and Becky and Jake all ended up doing more or less the same thing the next morning. <text:s/>Wandering around Cusco, stopping for a coffee or snack, checking out some of the historic buildings while waiting for MAP, the Museum of PreColumbian Art, to open. <text:s/>They all saw each other at the entrance, and made their way through MAP more or less together. <text:s text:c="2"/>It is a wonderful museum, with different rooms focusing on different materials, different areas, and different eras. <text:s/>They ate lunch together at the MAP Cafe. <text:s/>Will, Becky and Jake were not surprised at the museum or the high quality of the food at the the cafe – they had done their homework. <text:s/>The others, however, had to adjust their expectations of Peru and Cusco. <text:s/></text:p>
      <text:p text:style-name="P6"/>
      <text:p text:style-name="P6"><text:tab/>The conversation at lunch was good, but not as good as the food. <text:s/>But they all got to know each other a little better. <text:s/>In a group of 6, conversation is fluid, <text:s/>Sometimes all 6 are int the same conversation, sometimes there are two groups of three, or three groups of two. <text:s text:c="2"/>And the three groups of two were not always Will and Steph, Big G and Portia, and Becky and Jake. Everybody talked with with everyone else. <text:s text:c="2"/>After lunch they continued their tour of the museum, but their groups were more fluid. <text:s text:c="3"/></text:p>
      <text:p text:style-name="P6"/>
      <text:p text:style-name="P12"><text:span text:style-name="T8"><text:tab/>The following day was the first day of their two-day trip to the Sacred Valley. <text:s/>Two days to see</text:span><text:span text:style-name="T11"> </text:span><text:span text:style-name="T9">Pisac, Chinchero, Ollantaytambo, and Moray.</text:span><text:span text:style-name="T10"> <text:s/>By the time they reached the outskirts of Cusco in Geore's rented van, everyone knew, thank to Will, that Pisac and Ollantaytambo were Inca ruins like Macchu Pichu, if not quite as spectacular, that Chinchero was a beautiful town with an Inca archaeological site, and that Moray was Inca, but different. <text:s/>Everyone wanted to know more, but Will wisely decided that the others needed to discover each site for themselves.</text:span></text:p>
      <text:p text:style-name="P14"/>
      <text:p text:style-name="P12"><text:span text:style-name="T10"><text:tab/>They wandered over the sites in two and threes. <text:s/>Sometimes one. <text:s/>Jake would often wander off by himself. <text:s/>One time, Becky caught up with him and asked if he was OK. <text:s/>He was honest with her. <text:s/>“I realized that we were going around in two groups – the three women together and the three men. <text:s/>It reminded me of family reunions. <text:s/>Almost as bad as </text:span><text:soft-page-break/><text:span text:style-name="T10">being in a conservative synagogue. <text:s/>Women doing the cooking and men drinking beer. <text:s/>Or men on one side, women on the other. <text:s/>Or worse, hidden away in corner. <text:s/>Plus, Will and Georges are both decent guys, but I have so little in common with them. <text:s/>I'm OK with each of them one-on-one, but when it's the three of us, it's like I am not there – I have nothing to offer. <text:s/>And I am not comfortable trying to join the conversation with the three women.”</text:span></text:p>
      <text:p text:style-name="P14"/>
      <text:p text:style-name="P14"><text:tab/>“I continue to be impressed. <text:s/>You never once used the word girls or girl-talk. <text:s/>But please feel free to join us. <text:s/>It's not like we talk about anything that we wouldn't talk about if you or the other men were present. <text:s/>The closest we came to was when Portia mentioned that if we were in a romance novel we would all be talking about how hot the three men were, and we all laughed because that is so far from what we do or any of our friends do.”</text:p>
      <text:p text:style-name="P14"/>
      <text:p text:style-name="P14"><text:tab/>“That's a relief. <text:s/>OK, I will join the three of you if I feel like it, but I don't feel left out when I'm by myself. <text:s/>I have been by myself except for casual contact most of the last five years and I'm comfortable with it.”</text:p>
      <text:p text:style-name="P14"/>
      <text:p text:style-name="P14"><text:tab/>At one of the larger sites, a different grouping developed. <text:s/>Portia and Jake ended up walking together because they walked faster than the others. <text:s/>Georges and Stephanie <text:s text:c="3"/>lagged behind the others, not because they were slow walkers, but because both spent more time looking at everything. <text:s/>Which left Will and Becky in the middle.</text:p>
      <text:p text:style-name="P14"/>
      <text:p text:style-name="P14"><text:tab/>While Georges and Stephanie spent most of their time talking about the sites they were seeing, somehow the athlete and the doctor spent time talking about sports injuries, especially the lingering effects of the injuries that Georges still suffered from. <text:s/>Steph listened to Georges describe the physical therapy exercises he was doing. <text:s/>She was a little worried by what he described, given the injuries he had told her about. <text:s/></text:p>
      <text:p text:style-name="P14"/>
      <text:p text:style-name="P14"><text:tab/>Will and Becky were the quietest of the three. <text:s/>They occasionally commented about they were seeing. <text:s/>Will didn't want to sound like a condescending know-it-all; Becky was just happy to quietly take in everything she was seeing. <text:s/>She was comfortable with Will. <text:s/>He seemed to be a total gentleman. <text:s/>Occasionally she would ask him a question about what they were seeing. <text:s/>He often had an answer for her, and when he didn't he told her honestly <text:soft-page-break/>that he did not know. <text:s/>No mansplaining from Will. </text:p>
      <text:p text:style-name="P14"/>
      <text:p text:style-name="P14"><text:tab/>Although Portia and Jake moved faster than the others, they did appreciate what they were seeing. <text:s/>Portia commented on the differences between the archaeological sites they were seeing and the archaeological sites she had visited in some of the parks she had worked at. <text:s/>While she was by no means an expert, she had picked up some knowledge along the way. <text:s/>She was impressed with what she saw, not just for the intrinsic value of the Inca ruins, but for the care with which the sites had been preserved. <text:s/>Jake was a good listener. <text:s/>It helped that he was really smart and learned new information very quickly. <text:s/>He commented that it was a little different to be with someone who walked as quickly as he did. Portia laughed. <text:s/>“For most of my career I was on my feet all day. <text:s/>Walking, walking. <text:s/>While my job was technically wildlife biologist, doing actual biology took up maybe 10 percent of my time. <text:s/>I was usually leading groups on nature walks. <text:s/>The groups may have moved slowly, but I had to move a little more quickly to make sure there were no strays and that the groups stayed together. <text:s/>And I have plenty of experience dealing with terrain like this, where the paths aren't paved.” <text:s/>Jake responded that walking 6 or 8 dogs of different sizes also was good training. <text:s/></text:p>
      <text:p text:style-name="P14"/>
      <text:p text:style-name="P14"><text:tab/>At the end of the first day, everyone wanted to have dinner together. <text:s/>The conversations were animated. <text:s/>Everyone seemed to get along, although at times Jake thought he detected, not animosity, but maybe competitiveness between Becky and Portia. <text:s/>Stephanie wondered whether the relationship between Bill and Georges was cooling. <text:s/>They had seemed to be developing a good friendship, but was there maybe some reservation developing? <text:s/>But, whatever coolness there may have been, the group as a whole got on amazingly well. <text:s/></text:p>
      <text:p text:style-name="P14"/>
      <text:p text:style-name="P14"><text:tab/>After dinner, Steph asked Georges to show her what his physical therapist had him doing. <text:s/>She winced at what she saw. <text:s/>Of the 8 exercises, three were appropriate, given Georges's injuries, two were okay neither worsening not helping the injuries, but three of them were definitely not what she would recommend for her patients. <text:s/>She gave him three different exercises and he promised to change his routine.</text:p>
      <text:p text:style-name="P14"/>
      <text:p text:style-name="P14"><text:soft-page-break/><text:tab/>The next day continued along the same lines, and it was a happy group that returned to Cusco after seeing their tour of the Sacred Valley. <text:s/>The plan was to spend three days in Cusco, then take a day to see the other sites that weren't in Cusco. <text:s/></text:p>
      <text:p text:style-name="P14"/>
      <text:p text:style-name="P14"><text:tab/>The next three days different people wanted to see different things on different days and occasionally someone would want to rest for half a day. <text:s/>So groups of two, three or four visited museums and other places of interest. <text:s/>Many were included in the 10 day ticket, but a few had separate entry fees. <text:s/></text:p>
      <text:p text:style-name="P14"/>
      <text:p text:style-name="P14"><text:tab/>They all got together for dinner the evening before their next out-of-town trip. <text:s/>Any perceived uneasiness was gone. <text:s/>Once again, they all seemed to be united in enjoying their travels. One thing that was different is that all of them seemed more comfortable speaking Spanish with their waiter. <text:s/>Will and Georges had always been ready to speak Spanish with anyone they met, but the others were now more willing to try. <text:s/>Stephanie had had some Spanish-speaking patients with whom she spoke Spanish and was eager to expand her everyday vocabulary. <text:s/>Becky actually had a fairly large vocabulary and reasonable grasp of Spanish grammar, and now was learning that she just needed to wing it, that she didn't need to be perfect and that it was better to say something that was maybe a little wrong, but was understandable. <text:s/>Portia and Jake had the least Spanish at the start of the trip, but both were determined to learn. <text:s/>Jake's learning ability was not limited to math and computer skills, he was simply a good learner and his Spanish grew appreciably better every day. <text:s/>Portia maybe didn't learn as easily as Jake, but she worked harder at it, and she spent time with Jake who was a good teacher – he was able to communicate everything he learned in a way that was easy for Portia to understand. <text:s/></text:p>
      <text:p text:style-name="P14"/>
      <text:p text:style-name="P14"/>
      <text:p text:style-name="P25">CHAPTER 7</text:p>
      <text:p text:style-name="P15">THE TRIP SOUTH</text:p>
      <text:p text:style-name="P14"/>
      <text:p text:style-name="P14"><text:tab/>The trip south involved only two stops outside of Cusco. <text:s text:c="2"/>Tipon, an Inca site, and Pikillaqta, a site with ruins from the Wari culture. <text:s/>The Wari inhabited the area centuries before the Inca culture arose. <text:s/>Pikillaqti was used by the Wari, apparently for ceremonial purposes, from about 550 to 1100 CE. </text:p>
      <text:p text:style-name="P14"/>
      <text:p text:style-name="P14"><text:tab/>Everyone agreed that while Tipon is an interesting site and would have been astounding if it were the first Inca site they had seen, it was not not as impressive as other sites they had seen. <text:s/>They did visit the whole site, but not even Georges and Stephanie lingered very long over anything.</text:p>
      <text:p text:style-name="P14"/>
      <text:p text:style-name="P14"><text:tab/>Pikillaqta was another story. <text:s/>it was clearly different from the Inca sites they had seen. <text:s/>Mostly smaller stones, more long straight walls. <text:s/>They spent hours wandering around, going back and forth, seeing things from new angles. <text:s/>They walked the trails to different sectors of the archaeological park. <text:s/></text:p>
      <text:p text:style-name="P14"/>
      <text:p text:style-name="P14"><text:tab/> Will and Georges struck up a conversation with a couple of college students from Cusco, who seemed to be very knowledgeable about the site and about Wari culture. <text:s/>The others drifted by and listened with interest. <text:s/>Everyone got something out of the conversation, even those who still struggled a little with Spanish comprehension. <text:s/></text:p>
      <text:p text:style-name="P14"/>
      <text:p text:style-name="P14"><text:tab/>It was getting later in the day, and Georges asked the students if they wanted to join them for dinner – Georges's treat. <text:s/>They agreed. <text:s/>The students recommended a nearby restaurant. <text:s/>On their way there, one of the student pulled Jake aside and asked him if Georges was really Georges the basketball player. <text:s/>Jake nodded. <text:s/>“Then I won't feel too bad about accepting a meal from him. <text:s/>He can afford it.” <text:s/>Jake smiled. <text:s/>At Peruvian restaurant prices, even he could afford to treat someone at a restaurant.</text:p>
      <text:p text:style-name="P14"/>
      <text:p text:style-name="P14"><text:tab/>While at the archaeological site the conversation had all been about history and archaeology, at the restaurant, they responded to the students' questions about the group – <text:soft-page-break/>were they a family? <text:s/>How did they get to know each other? <text:s/>Had they really only known each other for a week? <text:s/>Where were they from? <text:s/>What did they do back home? <text:s/>Given that there were 5 or 6 different answers to every question, the conversation lasted well into dinner. <text:s/>In return, the students answered questions about themselves. <text:s/>They were both from Cusco, neither of them were history or archaeology students, although both were interested in everything about Peru's indigenous past. <text:s/>They were both studying to be engineers.</text:p>
      <text:p text:style-name="P14"/>
      <text:p text:style-name="P14"><text:tab/>Which led to Will's telling his favorite attorney joke. <text:s/>“One day St. Peter reported to God that fewer people were showing up at the pearly gates. <text:s/>God, being omniscient, realized that Heaven's population increase had declined dramatically. <text:s/>He consulted with the opposition. <text:s/>Had the Devil noticed a similar decline in people being admitted to Hell? <text:s/>'To the contrary, admissions are way up, ever since we got the air conditioning and swimming pool, thanks to the engineer we got.'' <text:s/>God lost his temper, which appears to be a habit of his according to the Bible, and exclaimed: “Engineer! We're supposed to get all the engineers. <text:s/>I'm going to sue.' <text:s/>The Devil smiled. “And just where are you going to get an attorney?” <text:s/>Even Steph, who had heard the joke before, laughed.</text:p>
      <text:p text:style-name="P14"/>
      <text:p text:style-name="P14"><text:tab/>One of the students commented. <text:s/>“You must have the same attitude to attorneys that a lot of people here have.”</text:p>
      <text:p text:style-name="P14"/>
      <text:p text:style-name="P14"><text:tab/>Will replied. <text:s/>“I know some good attorneys. <text:s/>But unfortunately I have also dealt with a lot of attorneys who fit the stereotype of self-centered egotists who are totally lacking in ethics. <text:s/>But enough with that topic. <text:s/>Can you explain who the Incas really were? <text:s/>I have heard estimates of 10 million people and a very large area, or something much smaller centered around Cusco.”</text:p>
      <text:p text:style-name="P14"/>
      <text:p text:style-name="P14"><text:tab/>“The term Inca Empire is accurate. <text:s/>It was a true empire, with different peoples speaking different languages with different practices and beliefs, governed by a single group. <text:s/>At its peak, there were 10 to 12 million people living in the Inca Empire, which was an area that extended through much of western South America. <text:s/>The empire was ruled by the Incas, who numbered in the tens of thousands and were centered around Cusco.”</text:p>
      <text:p text:style-name="P14"><text:soft-page-break/></text:p>
      <text:p text:style-name="P14"><text:tab/>This led to a lot more questions about the Incas. <text:s/>Every member of the group learned a lot from the Peruvian students. <text:s/></text:p>
      <text:p text:style-name="P14"/>
      <text:p text:style-name="P14"><text:tab/>It was getting late and the group wanted to get back to Cusco. <text:s/>They exchanged contact information with their new Peruvian friends. <text:s/>Stephanie sat beside Georges, she was the most wide-awake. Georges thanked her for the improved workout plan, letting her know that his leg was feeling better. <text:s text:c="2"/>By the time they got back to Cusco, the four in the back were all asleep.</text:p>
      <text:p text:style-name="P14"><text:tab/></text:p>
      <text:p text:style-name="P25">CHAPTER 8</text:p>
      <text:p text:style-name="P15">FINAL FULL DAYS IN CUSCO</text:p>
      <text:p text:style-name="P15"/>
      <text:p text:style-name="P14"><text:tab/>The last few full days in Cusco were similar to the earlier days that they didn't travel out of town, wandering around, seeing a museum or two. <text:s/>Sometimes they went places as a group, sometimes any combination of two or three of them would do something together. <text:s/>They continued to be amazed by how many good restaurants there were. <text:s/>On the morning of their 9<text:span text:style-name="T5">th</text:span> day, everyone was satisfied that they had seen everything that they wanted to see in Cusco. <text:s/>They revisited Sacsayhuaman because everybody agreed with Will that it deserved a second visit. <text:s/>While they had talked about going to Macchu Pichu after their tourist ticket had expired, they decided that they couldn't wait and would go the next day. </text:p>
      <text:p text:style-name="P14"/>
      <text:p text:style-name="P14"><text:tab/>Becky, Jake and Portia had considered hiking the Inca Trail, but in the end decided to take the train with the others. <text:s/>The group all wanted to experience early morning at Macchu Pichu,, so they all decided to spend the night at the town below the ruins. <text:s/>The train ride was beautiful. <text:s/>They checked into their hotel, grabbed a bite to eat, and walked up to Macchu Pichu. <text:s/>They stayed until it closed.</text:p>
      <text:p text:style-name="P14"/>
      <text:p text:style-name="P14"><text:tab/>Once again, their dinner conversation involved a lot of “Did you see?” and “I'll never forget” and “it was so amazing.” <text:s/>They did get around to talking about what they all were going to do next. <text:s/>No one had any specific plans, but no one had to urgently get home. <text:s/>Jake had a suggestion. <text:s/>“Have you all seen the signs in Cusco advertising trips to the Amazon basin? <text:s text:c="2"/>I'm thinking of going, especially if someone else is interested.” <text:s/>Jake had mentioned <text:s/>it to Becky beforehand. <text:s/>She was not as enthusiastic, but was still interested if others would go.</text:p>
      <text:p text:style-name="P14"/>
      <text:p text:style-name="P14"><text:tab/>Portia was the first to respond. <text:s/>“I'm in. <text:s/>I did some research. <text:s/>I've been in a lot of parks, but never in a tropical rain forest. <text:s/>And the trip over the mountains sounds both wonderful.” <text:s/>The others were also interested. <text:s/>Will wanted to see birds, Georges wanted to see caimans, and Stephanie wanted to see river otters. <text:s/>Everyone wanted to see capybaras.</text:p>
      <text:p text:style-name="P14"/>
      <text:p text:style-name="P14"><text:tab/>They made it up back up to Macchu Pichu bright and early the next morning. <text:s/>It was <text:soft-page-break/>just as wonderful as it had been the day before. <text:s/>Jake, Becky and Portia hiked the trail to the nearby peak. <text:s/>They all agreed the extra hike was interesting, but didn't add appreciably to the experience. <text:s/>Macchu Pichu was even more crowded with tourists than Cusco. <text:s/>They were actually glad to get to the peacefulness of the train. <text:s/></text:p>
      <text:p text:style-name="P14"/>
      <text:p text:style-name="P14"><text:tab/>Only Georges had kept his hotel room in Cusco, the others decided to stay at the same hotel. <text:s/>While it was a little more expensive than where they had been staying, it was affordable because they shared rooms. <text:s/>The three women shared a room and Will and Jake shared a room. <text:s/>Will and Georges volunteered to check out tour operators for a trip to Manu and the Madre de Dios River. <text:s/>They thought they were fortunate to find a seven-night tour leaving the next day. <text:s/>They spent some time assuring themselves that the tour operator was acceptable. <text:s/>It had been in operation for years, had very high ratings and positive reviews on sites like Trip Advisor. <text:s/>They were convinced that it was a quality operation when they saw the very nice minibus they would be on.</text:p>
      <text:p text:style-name="P14"/>
      <text:p text:style-name="P14"><text:s/><text:tab/>Most people in the group had to buy a few extra supplies – stronger insect repellant, <text:s/>ponchos, long-sleeved shirts, or trousers. <text:s/>They would need backpacks rather than any other form of luggage and daypacks, but everyone already had at least a suitable backpack. <text:s text:c="2"/>They needed to travel light to Manu because they were going to be in small boats, so they to leave a lot of their belongings in Cusco. <text:s/>Their hotel agreed to store everyone's things until they got back. <text:s/></text:p>
      <text:p text:style-name="P14"/>
      <text:p text:style-name="P14"><text:tab/>Georges returned his van to the rental company the evening before they left. <text:s/>He was a little surprised when the others all were there to take pictures of the van before he returned it. <text:s/>Jake spoke for the group, “We really enjoyed our travels in this van. We'll miss it.” <text:s/></text:p>
      <text:p text:style-name="P14"/>
      <text:p text:style-name="P14"><text:tab/>The hotel clerk, who had gotten to know not only Georges, but the others in the group, offered to take a picture of the group with the van. <text:s/>He liked the people in this group; they always greeted and spoke with him in Spanish. <text:s/>He didn't really mind speaking English (or French or German), but he appreciated it when tourists made the effort to speak Spanish, even it they didn't speak that well, as long at they honestly tried. <text:s/></text:p>
      <text:p text:style-name="P14"><text:soft-page-break/></text:p>
      <text:p text:style-name="P14"><text:tab/>Their first disappointment occurred very early the next morning. <text:s/>The first day was going to be a long bus ride – they were going to stop for breakfast three hours down the road, so the bus picked them up at 4:15 am. <text:s/>The minibus that showed up at their hotel was not the bus that Georges and Will had seen on the previous day. <text:s/>It was the same size, but this bus clearly had a lot more kilometers on it than the one they had seen. <text:s/>Juan Manuel, whom they met at the tour company the day before, was on the bus and explained that their bus had been in an accident going from the tour company office to the lot where it was stored. <text:s/>While the damage was not that major and no one had been hurt, that bus was not going to be operational for at least three days. <text:s/>Juan Manuel assured them that the replacement bus met all safety standards and just had a total mechanical overhaul. <text:s/></text:p>
      <text:p text:style-name="P14"/>
      <text:p text:style-name="P14"><text:tab/>He also told them that although he had been scheduled to be one of the guides on their tour, he had to stay in Cusco to take make sure that the damaged bus was properly repaired on time. <text:s/>He introduced the group to their guides, his replacement, also Juan Manuel, and Victoria. <text:s/>He noticed the look on everyone's faces. <text:s/>“Yes, Juan Manuel is my father and Victoria is my sister. <text:s/>It's a family company. <text:s/>My father knows more than I do about the park and Victoria is a biologist. <text:s/>She knows all about the animals and birds you will see.”</text:p>
      <text:p text:style-name="P14"/>
      <text:p text:style-name="P14"><text:tab/>So they proceeded on their trip in a not-quite-so-new bus and with one replacement tour guide, who at least seemed to be knowledgeable. <text:s/>Before leaving Cusco, they made one more stop to pick up two more passengers. <text:s/>Juan Manual (the younger one) stayed on the bus to explain the situation to the additional passengers. <text:s/>He then wished them a good trip. <text:s/></text:p>
      <text:p text:style-name="P14"/>
      <text:p text:style-name="P14"><text:tab/>The first part of the trip was not too dissimilar from the trips they had taken to see Inca and pre-Inca sites. <text:s/>Along highways with paved, if dusty, roads and a reasonable amount of traffic. <text:s/>The went through a few towns with adobe brick or stucco buildings. <text:s/>They saw fewer and fewer people who were not indigenous. <text:s/>They were on their own for breakfast at Paucatambo. <text:s/>Restaurants were an option, but the group decided to buy food at a market. <text:s/>Sticking with hot corn and well-cooked chicken skewers to be safe, they <text:soft-page-break/>enjoyed tasty food at inconceivably low prices. <text:s/>No, it wasn't a standard breakfast, but it was healthy, nourishing and not likely to cause intestinal problems.</text:p>
      <text:p text:style-name="P14"/>
      <text:p text:style-name="P14"><text:tab/>It was the first time they had come across people whose first language was Quechua and who didn't speak Spanish well. <text:s/>But they communicated well enough to buy their food. <text:s/>While they had noticed that Peruvians were mostly somewhat shorter than North Americans, the people in Paucotambo were uniformly short. <text:s/>Even Portia, the shortest member of their group, felt uncomfortably tall compared to the people in town.</text:p>
      <text:p text:style-name="P14"/>
      <text:p text:style-name="P14"><text:tab/>Juan Manuel and Victoria had also opted for the food available at the market. <text:s/>Everyone started wandering around, taking in the sounds and smells of the market. <text:s/>Portia saw the opportunity to speak with Victoria, something she had wanted to do when she first saw her on the minibus. <text:s/>“I know you, right?”</text:p>
      <text:p text:style-name="P14"/>
      <text:p text:style-name="P14"><text:tab/>“I'm a little surprised you remembered. <text:s/>There were almost 100 people attending that session.”</text:p>
      <text:p text:style-name="P14"/>
      <text:p text:style-name="P14"><text:tab/>“But only 5 of them asked questions and the other 4 asked stupid questions. <text:s/>I wouldn't recognize any of them.”</text:p>
      <text:p text:style-name="P14"/>
      <text:p text:style-name="P14"><text:tab/>Victoria laughed. <text:s/>“I remember that you had a reputation for being plain spoken. <text:s/>Some of the others attending the seminar were a little afraid of you. <text:s/>I found your honesty refreshing. <text:s/>Not too many people working for government agencies have the integrity to criticize policies so openly.” <text:s/>Victoria looked around and switched to English. <text:s/>“Are you still so outspoken?”</text:p>
      <text:p text:style-name="P14"/>
      <text:p text:style-name="P14"><text:tab/>“My views haven't changed and I don't hide them, but I am no longer in a position to air my views publicly. <text:s/>I don't get invited to speak, I don't get to write papers. <text:s/>All I do is escort park visitors around and give them the same boring information about George Washington or Thomas Jefferson. <text:s/>I'd like to do more, but I am in a quandary. <text:s/>If I say or do anything I run a substantial risk of being fired. I've got 25 years in the federal retirement system, but I can't get even early retirement until I'm 57. <text:s/>I need to be 62 to get full <text:soft-page-break/>retirement. <text:s/>My retirement gets better every year I work. <text:s/>And if I quit, I have no idea what I would do. <text:s/>If I leave, I need to have some income to get me to the point I could start collecting retirement. <text:s/>But how can I stay in a job when every day something bad happens? <text:s/>Important programs terminated. <text:s/>Rules not enforced. <text:s/>The worst people promoted. <text:s/>The best people fired. <text:s/>Our whole environment trashed to allow rich people to make more money.”</text:p>
      <text:p text:style-name="P14"><text:tab/><text:tab/></text:p>
      <text:p text:style-name="P14"><text:tab/>“I understand. <text:s/>I am afraid of what's going to happen here. <text:s/>Do you know about our new President?” <text:s/>Portia nodded. <text:s/>“She is totally committed to do anything that the moneyed interests want. <text:s/>Forestry and mining are already destroying our forests. <text:s/>You can even see the damage on the satellite views on Google Maps. <text:s/>Part of her economic plan is to encourage small mining operations. <text:s/>I think she realizes what we are doing to our planet and she just doesn't care.”</text:p>
      <text:p text:style-name="P14"/>
      <text:p text:style-name="P14"><text:tab/>“Just like our president.” <text:s/>Victoria saw Juan Manuel approaching and switched to Spanish. <text:s/>“We can talk more later. <text:s/>Right now, I think it is time to start heading back to the bus.” <text:s/></text:p>
      <text:p text:style-name="P14"/>
      <text:p text:style-name="P14"><text:tab/>The scenery started to change as they headed out of town, <text:s/>Things were hillier, and they were constantly ascending. <text:s/>The view was no longer of brown dirt and rock, but of green trees and vegetation. <text:s/>Even as the hills got steep, they could see cultivated fields and crops growing in terraces. <text:s/>Juan Manuel informed the group that hillsides had been terraced for agriculture since at least the time of the Incas. <text:s/></text:p>
      <text:p text:style-name="P14"/>
      <text:p text:style-name="P14"><text:tab/>After about another hour, they reached the continental divide. <text:s/>Once on the east of the divide they were in a lush rain forest. <text:s/>They took their lunch break at a hummingbird center. <text:s/>Not only did jewel-like hummingbirds flock around the feeders set out for them, but other colourful birds surrounded them as they ate a delicious lunch outdoors. <text:s/>Victoria provided information on the birds they were seeing and told them what to look for and where to look. Birds weren't the only creatures in the trees; monkeys chattered down at them. </text:p>
      <text:p text:style-name="P14"/>
      <text:p text:style-name="P14"><text:soft-page-break/><text:tab/>They got to know the new couple. <text:s/>Henri and Jasmine were in their 60s and recently retired. <text:s/>They didn't speak Spanish but spoke English well enough. <text:s/>They had only travelled in Europe before, so the trip to Peru was a real eye-opener. <text:s/>But they were loving the birds and monkeys. </text:p>
      <text:p text:style-name="P14"/>
      <text:p text:style-name="P14"><text:tab/>It was a happy group that got back on the bus. <text:s/>While everyone continued to be delighted by what they were seeing outside the bus, after a while the ride started getting <text:s/>uncomfortable. <text:s/>Despite the assurances about the bus's condition, it started getting noisier and noisier. <text:s/>They were assured that it was just that the muffler must have been damaged by rocks thrown up from the tires, but that didn't make the noise any quieter. <text:s/>And the seats were not the newest. <text:s/>No one complained, but Juan Manuel Senior saw Stephanie wince and <text:s/>promised them that it wouldn't be that much longer before they would leave the bus, and a new bus would be used for the return trip. <text:s/>He let them know that for most of the time he conducted tours, the road was unpaved and rocky, with washouts further narrowing the one lane road. <text:s/>Now that it was paved, it was so much better. <text:s/>All the passengers thought. “But it is still a one lane road.” <text:s/>And there were still places where the road has partially washed out. <text:s/>As the bus rounded a curve, everyone could see a larger bus coming at them. <text:s/>Neither driver slowed down. <text:s/>Each vehicle had two wheels off the side of the road. <text:s/>But they didn't hit each other. <text:s/>Juan Manuel laughed at the looks on everyone's faces. <text:s/>“See, no problem. <text:s/>In the old days, the road was so narrow, with the wall of a mountain on one side and a stoop slope on the other, so that if two vehicles met each other, one would have to back up to a wider spot on the road. <text:s/>Which added hours to the travel time, not because of the time spent backing up, but because both drivers would always insist that the other one back up, so the vehicles would sit stopped nose-to-nose while the drivers asserted their manhood and everyone else had to wait.”<text:tab/> <text:s/></text:p>
      <text:p text:style-name="P14"/>
      <text:p text:style-name="P14"><text:tab/>The misery of the loud uncomfortable bus soon ended – sooner than it should have. <text:s/>They were still about a kilometer from where they were going to transfer to a boat on the Madre de Dios River when the bus made a sighing sound and coasted to a stop. <text:s/>Juan Manuel had a conversation with the driver. <text:s/>The driver knew what the problem was and could fix it, but that would take a couple of hours. <text:s/>They were a little less than a kilometer away. <text:s/>It was all downhill. <text:s/>Of course they all agreed to walk and all refused any offer of assistance <text:soft-page-break/>with their backpacks. <text:s/></text:p>
      <text:p text:style-name="P14"/>
      <text:p text:style-name="P14"><text:tab/>Once again Portia and Jake were moving faster than anyone else. <text:s/>Victoria joined them so they would know which boat when they got to the little port of Atalaya. <text:s/>Victoria had no problem keeping up with them. <text:s/>“At last, tourists who know how to walk. <text:s/>Oh, I forgot, you're not a tourist, you're a park ranger. <text:s/>And you, young man, seem to be in good shape.”</text:p>
      <text:p text:style-name="P14"/>
      <text:p text:style-name="P14"><text:tab/>They chatted comfortably on the walk. <text:s/>Victoria and Portia did not resume their earlier conversation. <text:s/>Not that Portia would have been uncomfortable talking with Jake about how they felt about the reduction in environmental protection when more protection was sorely needed, but Jake brought up a more mundane subject, “Sorry for speaking English, but I might say the wrong thing if I spoke Spanish. <text:s/>So I know we will be staying in lodges, and it seems like most are set up for two people per room. <text:s/>Are there any rooms for three? <text:s/>Do the two person rooms have two beds or one? <text:s/>I don't know how much you know about the six of us, but I don't think any of us is willing to admit they are with someone. <text:s/>As of now at least, we are all single and unattached. <text:s/>Also, I don't think anybody would object to sharing a room with anyone else, but I don't think any of us are ready to commit to sharing a bed . . . . yet.”</text:p>
      <text:p text:style-name="P14"/>
      <text:p text:style-name="P14"><text:tab/>“Don't worry. <text:s/>While most of the tourists we get are families or couples, sometimes we get groups of friends. <text:s/>Lots of single beds. <text:s/>But they can be pushed together if anyone changes their minds. <text:s/>May I be nosy and ask if there are any potential couples in the group? And it's not just nosiness, knowing a little bit more about you might help us provide what you want or might avoid awkward situations.”</text:p>
      <text:p text:style-name="P14"/>
      <text:p text:style-name="P14"><text:tab/>Portia answered. <text:s/>“None of us knew each other until we met in or on the way to Cusco. <text:s/>It was coincidence that each of the six of us first met someone in more or less the same age range. <text:s/>So we started out as Will and Stephanie, Georges and me, and Becky and Jake. <text:s/>But as far as I can tell, there has been no romance, for lack of a better term, involving those couples. <text:s/>At one point I think the rest of us thought that Becky and Jake were going to be an item, but they're acting more like brother and sister these days. <text:s/>I <text:soft-page-break/>know that Georges and I are just friends, and I am pretty sure the same is true for Will and Stephanie. <text:s/>For them, I think it is because they are too similar to each other, so there's no spark.” </text:p>
      <text:p text:style-name="P14"/>
      <text:p text:style-name="P14"><text:tab/>Both Victoria and Portia looked at Jake. <text:s/>“You're right about Becky and me. <text:s/>When we first met, I thought that she might be the one. <text:s/>Yes, I'm old-fashioned and still believe in love. <text:s/>I got to know her and really liked her as a person. <text:s/>In about a week she has become the best friend I have ever had. <text:s/>But it soon became obvious to both of us that the friendship we have is not romance. <text:s/>We talked about it. <text:s/>We were both relieved that the other was feeling the same. <text:s/>Neither of us wanted to break the other's heart.”</text:p>
      <text:p text:style-name="P14"/>
      <text:p text:style-name="P14"><text:tab/>Portia smiled when she heard what Jake said. <text:s/>She couldn't understand why it made her smile, but it did. <text:s/>The conversation moved onto other things. <text:s/></text:p>
      <text:p text:style-name="P14"/>
      <text:p text:style-name="P14"><text:tab/>On the way to the boat, Stephanie told Georges that it looked like he was walking better. <text:s/>“I am, thanks to you. <text:s/>The pain is mostly gone and my range of motions is a lot better. <text:s/>You should get a job for a pro team.”</text:p>
      <text:p text:style-name="P14"/>
      <text:p text:style-name="P14"><text:tab/>Stephanie laughed. <text:s/>“If only my former partners could hear you say that. <text:s/>One of the reasons I left the practice is that my partners wanted to market themselves to professional sports teams. <text:s/>Unfortunately for them, I was the only one with the relevant training, experience and contacts. <text:s/>But their approach led to our regular patients leaving in droves. <text:s/>I got out before it was too bad. <text:s/>I did enjoy helping athletes, but not just successful pro athletes, but also the purely recreational runners or cyclists or soccer players who need help with their sprains and strains. <text:s/>But I had been doing it for so long, I knew it was time to limit myself to teaching.”</text:p>
      <text:p text:style-name="P14"/>
      <text:p text:style-name="P14"><text:tab/>“So what did you do with your athlete patients?”</text:p>
      <text:p text:style-name="P14"/>
      <text:p text:style-name="P14"><text:tab/>“The first and most important thing was diagnosis. <text:s/>Is it a strained ligament? <text:s/>A stretched muscle? <text:s/>Is it the ankle or the foot? <text:s/>How did it happen? <text:s/>Is there something else wrong? <text:s/>Once you figure out what it is, the treatment becomes obvious. <text:s/>Usually physical <text:soft-page-break/>therapy, but you also need to know whether wrapping or a brace is needed. <text:s/>Massage is often helpful.”</text:p>
      <text:p text:style-name="P14"/>
      <text:p text:style-name="P14"><text:tab/>“One thing I miss about being on a team is that we had a couple of massage therapists on staff and massages always helped my legs feel better. <text:s/>Sometimes my back and arms.”</text:p>
      <text:p text:style-name="P14"/>
      <text:p text:style-name="P14"><text:tab/>“Actually, with your injury history, you probably should get massages regularly.”</text:p>
      <text:p text:style-name="P14"/>
      <text:p text:style-name="P14"><text:tab/>“When I get home.”</text:p>
      <text:p text:style-name="P14"/>
      <text:p text:style-name="P14"><text:tab/>“If you need a massage before we get back, let me know. <text:s/>I got licensed when I was an undergrad and kept my license up. <text:s/>I find that knowing massage helps me with the sports injuries that I see.”</text:p>
      <text:p text:style-name="P14"/>
      <text:p text:style-name="P14"><text:tab/>“Thanks. <text:s/>I think I'm OK for now, but I will keep it in mind.”</text:p>
      <text:p text:style-name="P14"/>
      <text:p text:style-name="P14"><text:tab/>When Georges told Stephanie he would keep it in mind that she had offered to give him a massage, he was telling the truth. <text:s/>In fact, he had to struggle not to think about Steph giving him a massage. <text:s/>She was older than him, but still beautiful. <text:s/>He could imagine her hands on him – <text:s/>STOP! <text:s/>He needed to stop thinking things like that. <text:s/>It was disrespectful.</text:p>
      <text:p text:style-name="P14"/>
      <text:p text:style-name="P14"><text:tab/>Steph also couldn't get it out of her mind. <text:s/>Georges would never be interested in her. <text:s/>She was way too old for him. <text:s/>But it was OK to daydream, wasn't it? <text:s/>It was not as if anything was going to happen.</text:p>
      <text:p text:style-name="P14"/>
      <text:p text:style-name="P14"/>
      <text:p text:style-name="P14"><text:tab/>Becky and Will were laughing. <text:s/>“You were going to ask an old man if he needed a hand with his backpack.” <text:s/></text:p>
      <text:p text:style-name="P14"/>
      <text:p text:style-name="P12"><text:span text:style-name="T10"><text:tab/>“And you were going to ask a helpless woman if </text:span><text:span text:style-name="T12">she</text:span><text:span text:style-name="T13"> needed a hand with her backpack.”</text:span></text:p>
      <text:p text:style-name="P16"><text:soft-page-break/></text:p>
      <text:p text:style-name="P16"><text:tab/>“What can I say? <text:s/>Guilty as charged. <text:s/>But I think it is because we are both nice helpful people, not because either of us is an ageist or a sexist.”</text:p>
      <text:p text:style-name="P16"/>
      <text:p text:style-name="P16"><text:tab/>“I think I might discriminate based on age. <text:s/>And maybe a bit of a sexist. <text:s/>But not against old people. <text:s/>I just have problems with young men.”</text:p>
      <text:p text:style-name="P16"/>
      <text:p text:style-name="P16"><text:tab/>“You and Jake seem to get along together pretty well.”</text:p>
      <text:p text:style-name="P16"/>
      <text:p text:style-name="P12"><text:span text:style-name="T13"><text:tab/>“Jake is an exception. <text:s/>I take it back, Jake is </text:span><text:span text:style-name="T12">the</text:span><text:span text:style-name="T13"> exception. <text:s/>I admit that originally I </text:span><text:span text:style-name="T13">thought we might be headed for a male-female relationship, but then we developed a different type of relationship. <text:s/>Just good friends. <text:s/>Really good friends. <text:s/>I don't know why. <text:s/>He is smart, nice, attractive. <text:s/>A real catch. <text:s/>But it just happened that way.”</text:span></text:p>
      <text:p text:style-name="P16"/>
      <text:p text:style-name="P16"><text:tab/>“Well, if Jake isn't the one for you, maybe there is someone out there. <text:s/>At least if you want there to be.”</text:p>
      <text:p text:style-name="P16"/>
      <text:p text:style-name="P16"><text:tab/>“I do want there to be. <text:s/>It is funny that both Jake and I are both romantic types who believe in love, even if I don't like most young men. <text:s/>I think that if one of us had made a move in the first couple of days, things might have been different, but neither of us did and we got used to being friends without benefits. <text:s/>But enough about me. <text:s/>I take it that you and Stephanie are not a thing?”</text:p>
      <text:p text:style-name="P16"/>
      <text:p text:style-name="P16"><text:tab/>“You take it correctly. <text:s/>We're friends. <text:s/>Not as good friends as you and Jake, but there are a lot of similarities between us, so it is easy to get along.”</text:p>
      <text:p text:style-name="P16"/>
      <text:p text:style-name="P16"><text:tab/>“Well, aren't we a boring group. <text:s/>Six people, three men and three women, away from everyone we know, travelling in a foreign country, and nobody hooking up.”</text:p>
      <text:p text:style-name="P16"/>
      <text:p text:style-name="P16"><text:tab/>“Not yet anyway. <text:s/>But I think Georges and Stephanie will realize their mutual attraction before too long.”</text:p>
      <text:p text:style-name="P16"/>
      <text:p text:style-name="P16"><text:soft-page-break/><text:tab/>“So if it Georges and Stephanie, and if we were in a romance novel, and Jake and I aren't going to get together, then Jake is going to have to get with Portia.”</text:p>
      <text:p text:style-name="P16"/>
      <text:p text:style-name="P16"><text:tab/>“I think that is a reasonably strong possibility.”</text:p>
      <text:p text:style-name="P16"/>
      <text:p text:style-name="P16"><text:tab/>“Me too. <text:s/>So that just leaves you and me.”</text:p>
      <text:p text:style-name="P16"/>
      <text:p text:style-name="P16"><text:tab/>Will didn't think as quickly as he used to. <text:s/>But still pretty quickly. <text:s/>He didn't say the first thing that came into his head, which was “But you're young enough to be my granddaughter, no, my great-granddaughter.” <text:s/>Instead he said. <text:s/>“Yup, we're left as the odd ones out.”</text:p>
      <text:p text:style-name="P16"/>
      <text:p text:style-name="P16"><text:tab/>“Did you just call me odd?”</text:p>
      <text:p text:style-name="P16"/>
      <text:p text:style-name="P16"><text:tab/>“Better odd than old.”</text:p>
      <text:p text:style-name="P16"/>
      <text:p text:style-name="P16"/>
      <text:p text:style-name="P26">CHAPTER 7</text:p>
      <text:p text:style-name="P18">GOING DOWN AND UP THE RIVERS</text:p>
      <text:p text:style-name="P18"/>
      <text:p text:style-name="P16"><text:tab/>Everyone made it to the river. <text:s/>In the end, Will and Georges each had two backpacks – the French couple was not in as good shape as the others. <text:s/>The backpacks were stored towards the back of the boat, the passengers arranged themselves towards the front. <text:s/>They headed out as soon as they all were on board. <text:s/></text:p>
      <text:p text:style-name="P16"/>
      <text:p text:style-name="P16"><text:tab/>The boat had a top, but the sides were open. <text:s/>It could have held more people than the 10 passengers and two guides. <text:s/>Juan Manuel told them that the would be on the river for about an hour and a half and then they would switch to a smaller boat to head up a tributary. <text:s/></text:p>
      <text:p text:style-name="P16"/>
      <text:p text:style-name="P16"><text:tab/>The boat seemed to be in better condition than the bus had been. <text:s/>It has a new powerful outboard engine. <text:s/>They had more headroom and a better view.</text:p>
      <text:p text:style-name="P16"/>
      <text:p text:style-name="P16"><text:tab/>They had not been on the river before they saw a large bird perched on a branch on the banks of the river. <text:s/>“A caracara,” Victoria announced. <text:s/>It was truly an impressive bird. <text:s/>Dark grey to black body, white at the throat, black on the top of its head, and a strong looking mostly orange beak. <text:s/>“And on the same bank, down on the sand, there's a black caiman.”</text:p>
      <text:p text:style-name="P16"/>
      <text:p text:style-name="P16"><text:tab/>Portia, who knew the answer, asked, “How do know it's a black caiman, not some other kind?”</text:p>
      <text:p text:style-name="P16"/>
      <text:p text:style-name="P16"><text:tab/>Victoria smiled. <text:s/>“Lots of reasons. <text:s/>First, its colour. <text:s/>None of the other caimans are as dark. <text:s/>Second, its size. <text:s/>This one is not as big as many, but it is still quite a bit larger than the spectacled caiman which is the second largest caiman in Peru. <text:s/>The other caimans mostly stick to smaller rivers. And maybe most importantly, I've seen hundreds of black caimans. <text:s/>For me, it's like looking at a German Shepherd and knowing it is a German Shepherd and not a Chihuahua.”</text:p>
      <text:p text:style-name="P16"/>
      <text:p text:style-name="P16"><text:soft-page-break/><text:tab/>Victoria noticed that Portia was nodding her head towards the other bank of the river and looked that way. <text:s/>“I know we promised you that we would see some capybaras. <text:s/>Please take a look to your left and you can see a group of them.”</text:p>
      <text:p text:style-name="P16"/>
      <text:p text:style-name="P16"><text:tab/>The rest of the trip was not so crowded with sightings of animals they had come to see, but birds and animals were fairly common on both banks of the river. <text:s/>They saw a flock of macaws in the distance. <text:s/>Victoria promised they would see more the next morning. </text:p>
      <text:p text:style-name="P16"/>
      <text:p text:style-name="P16"><text:tab/>The transition to the smaller boat went smoothly. <text:s/>Being on a smaller boat on a smaller river made it more obvious that they really were in a tropical rain forest. <text:s/>They really seemed like they were in the middle of nowhere. <text:s/>They arrived at the lodge less than an hour upstream. <text:s/>The lodge appeared rustic, but each room had comfortable beds, running water including hot showers, electricity and wi-fi. <text:s/>Not so rustic after all. <text:s/></text:p>
      <text:p text:style-name="P16"/>
      <text:p text:style-name="P16"><text:tab/>While Juan Manuel told them that they could use three rooms, they ended up in two, each with three single beds. <text:s/>The men in one and the women in the other. <text:s/>They did have use of the washroom facilities in the third room.</text:p>
      <text:p text:style-name="P16"/>
      <text:p text:style-name="P16"><text:tab/>It took some getting used to, but the “night walks” were before dinner. <text:s/>They were close enough to the equator that the days were never that long, so they could set out in the darkness at 6pm. <text:s/>The first day had been memorable, with the bus ride, the changes in scenery, the wildlife, the hike down to the boat and then the two boat trips. <text:s/>And then a hike in the dark. <text:s/>With rubber boots supplied at the lodge they trudged into the jungle. <text:s/>The lodge's local guides pointed out the frogs, insects, snakes and tarantulas inhabiting the night forest. <text:s/>The sounds of insects and frogs when they turned off their flashlights was nothing any of them had experienced before. <text:s/>Somehow, being in the jungle at night was not scary at all.</text:p>
      <text:p text:style-name="P16"/>
      <text:p text:style-name="P12"><text:span text:style-name="T13"><text:tab/>Back at the lodge, they were more than ready for dinner. <text:s/>They were surprised at the quality and quantity of food. <text:s/>Both Juan Manuel and Victoria made sure they talked to everyone to see how they were doing. <text:s/>The conversation flowed between English and Spanish. <text:s/>Eventually a little bit of French as Will and Georges conversed with Henri and </text:span><text:soft-page-break/><text:span text:style-name="T13">Jasmine. <text:s/>The conversation was mostly about what they had seen on the trip from Cusco to the lodge, but they also talked about what they had seen elsewhere in Peru. <text:s/>Each of them had spent at least a couple of days in Lima before coming to Cusco. <text:s/></text:span></text:p>
      <text:p text:style-name="P16"/>
      <text:p text:style-name="P16"><text:tab/>After dinner, they stayed at the tables to listen to Juan Manuel and Victoria discussing what they would be doing the next day. <text:s/>Juan Manuel told them the basic schedule, up early to go to an observation point where they could see a clay lick to see macaws and parrots, breakfast, a rain forest hike, floating down the river in rubber tubes, another night hike, and differ. <text:s/>There would be a rest period after lunch when people could lounge in hammocks and socialize. <text:s/>Victoria talked about the wildlife they might see. <text:s/>Macaws and other parrots at the clay lick. <text:s/>Other birds large and small. Monkeys, peccaries and sloths. <text:s/>Maybe capybaras. <text:s/></text:p>
      <text:p text:style-name="P16"/>
      <text:p text:style-name="P16"><text:tab/>Once again Portia asked Victoria some questions that Victoria answered with ease. <text:s/>The parrots use the clay licks to ingest minerals which they need for nutrition and more importantly to neutralize the potentially toxic effect of some of the seeds and fruits they eat. <text:s/>“Think of it as a big antacid – like Tums or Rolaids.” <text:s/>And macaws are parrots – the largest parrots, larger than any of the other parrot species. <text:s/>The biggest bird they might see is a harpy eagle, which is a very large eagle with massive and strong talons.</text:p>
      <text:p text:style-name="P16"/>
      <text:p text:style-name="P16"><text:tab/>Others then had questions and everyone, other that Victoria and Portia, learned a lot.</text:p>
      <text:p text:style-name="P16"/>
      <text:p text:style-name="P16"><text:tab/>On the way back to their rooms, Jake spoke quietly with Portia. <text:s/>“You were setting her up to look good. <text:s/>Any particular reason?”</text:p>
      <text:p text:style-name="P16"/>
      <text:p text:style-name="P16"><text:tab/>“Apart from the fact that we female wildlife biologists need to stick together and help each other? <text:s/>Maybe because it's easier to answer questions than to go through a prepared speech. <text:s/>And it got other people to ask questions, which is what I was hoping for. <text:s/>Do you have a problem with that?”</text:p>
      <text:p text:style-name="P16"/>
      <text:p text:style-name="P16"><text:tab/>“On the contrary, I thought it was great. <text:s/>Even I learned a few things.”</text:p>
      <text:p text:style-name="P16"><text:soft-page-break/></text:p>
      <text:p text:style-name="P16"><text:tab/>“Even you? <text:s/>Left your modesty behind, Mr Know-it-all?”</text:p>
      <text:p text:style-name="P16"/>
      <text:p text:style-name="P16"><text:tab/>“I don't claim to know everything. <text:s/>I only claim to be able to learn anything and learn it quickly. <text:s/>Any time I am going to do something new or different, I like to learn as much as I can. <text:s/>I had read a lot before coming to Peru, I read even more when I was in Lima and Cusco, <text:s/>and I even checked out a few more things since I have been here. <text:s/>I wouldn't have been able to do that 20 years ago, but this place has electricity and wi-fi. <text:s text:c="2"/>The tour company had a link to Victoria's website, which is really good by the way. <text:s/>It has links to some of her published papers and a beautiful powerpoint presentation on the animals and birds we will be seeing.”</text:p>
      <text:p text:style-name="P16"/>
      <text:p text:style-name="P16"><text:tab/>“I've looked at her website occasionally over the years.”</text:p>
      <text:p text:style-name="P16"/>
      <text:p text:style-name="P16"><text:tab/>“ She must have made an impression on you.”</text:p>
      <text:p text:style-name="P16"/>
      <text:p text:style-name="P16"><text:tab/>“She did and . . .”</text:p>
      <text:p text:style-name="P16"><text:tab/></text:p>
      <text:p text:style-name="P16"><text:tab/>“And?”</text:p>
      <text:p text:style-name="P16"/>
      <text:p text:style-name="P16"><text:tab/>“The seminar I met her at was at a time that I had the first big blowout with my husband. <text:s/>He was never at home and he stormed out when I asked him whether he was having an affair. <text:s/>Given my reactions to him when we were in bed, I started to think that maybe I was a lesbian. <text:s/>Look, you're not going to tell anything about this to anyone else.” <text:s/>Jake shook his head. <text:s/>“Victoria really impressed me at the seminar. <text:s/>I knew that some of the attendees were going to a bar near the convention centre and I thought about going there, to try to get to know her.”</text:p>
      <text:p text:style-name="P16"/>
      <text:p text:style-name="P16"><text:tab/>“To try to pick her up, you mean. <text:s/>She is beautiful, not just smart.”</text:p>
      <text:p text:style-name="P16"/>
      <text:p text:style-name="P16"><text:tab/>“Well, yeah.”</text:p>
      <text:p text:style-name="P16"/>
      <text:p text:style-name="P16"><text:soft-page-break/><text:tab/>“So, what happened?”</text:p>
      <text:p text:style-name="P16"/>
      <text:p text:style-name="P16"><text:tab/>“I imagined being with her, taking her clothes off. <text:s/>Touching her. <text:s/>Kissing her. <text:s/>And I felt nothing. <text:s/>No lust, no nothing. <text:s/>So I didn't go. <text:s/>My husband and I made up about a week later. <text:s/>I don't know why I'm telling you all this. <text:s/>I don't usually talk about my private life.”</text:p>
      <text:p text:style-name="P16"/>
      <text:p text:style-name="P16"><text:tab/>“It's my boyish honest face. <text:s/>People just open up to me.” <text:s/>Portia smirked. <text:s/>“I mean they talk to me. <text:s/>But I was being sarcastic.”</text:p>
      <text:p text:style-name="P16"/>
      <text:p text:style-name="P16"><text:tab/>“Don't worry. <text:s/>I know what you meant and how you meant it. <text:s/>But this is where I leave you. <text:s/>You go left and I go right. <text:s/>G'night Jake.</text:p>
      <text:p text:style-name="P16"/>
      <text:p text:style-name="P16"><text:tab/>“Night. Portia. <text:s/>Don't let the bugs bite.”</text:p>
      <text:p text:style-name="P16"/>
      <text:p text:style-name="P16"><text:tab/>“Around here that's really good advice.”</text:p>
      <text:p text:style-name="P16"/>
      <text:p text:style-name="P16"/>
      <text:p text:style-name="P16"><text:tab/>Georges was limping a little on the way back. <text:s/>Steph saw the limp. <text:s/>“Stop now and stretch before you walk any further, otherwise it will hurt more. <text:s/>That's it. <text:s/>Now the other leg too. <text:s/>Now hold that position.” <text:s/>Georges had his hands against one of the supports for a lodge building. <text:s text:c="3"/>“Is it OK if I touch you?” <text:s/>Georges nodded. <text:s/>He felt strong fingers first gently, then more firmly massage his thigh. <text:s/>“Is that any better?” <text:s/></text:p>
      <text:p text:style-name="P16"/>
      <text:p text:style-name="P16"><text:tab/>Georges nodded again. <text:s/>“I could get used to this.”</text:p>
      <text:p text:style-name="P16"/>
      <text:p text:style-name="P16"><text:tab/>Steph didn't say anything. <text:s/>But her thoughts were very loud in her head. <text:s/>“Me too.”</text:p>
      <text:p text:style-name="P16"/>
      <text:p text:style-name="P16"/>
      <text:p text:style-name="P16"><text:tab/>Becky grinned. <text:s/>“I guess we're the odd ones out again.”</text:p>
      <text:p text:style-name="P16"/>
      <text:p text:style-name="P16"><text:tab/>“Who is the dastardly person who dared call you odd.”</text:p>
      <text:p text:style-name="P16"/>
      <text:p text:style-name="P16"><text:soft-page-break/><text:tab/>“If I recall correctly, it was you.”</text:p>
      <text:p text:style-name="P16"/>
      <text:p text:style-name="P16"><text:tab/>“Shame on me.”</text:p>
      <text:p text:style-name="P16"/>
      <text:p text:style-name="P16"><text:tab/>“You know, I'm starting to like being one of the odd ones. <text:s/>I'm really glad for Jake. <text:s/>It's funny, when I first got to know him and thought we might have that type of relationship, I thought about our age difference and although I knew that it would have been OK. <text:s/>Now that he's with Portia, who is older than me, it is totally not an issue.”</text:p>
      <text:p text:style-name="P16"/>
      <text:p text:style-name="P16"><text:tab/>“So, are they actually together?”</text:p>
      <text:p text:style-name="P16"/>
      <text:p text:style-name="P16"><text:tab/>“They will be as soon as one of them admits it to the other. <text:s/>I think it will be good for both of them, even if it doesn't last.”</text:p>
      <text:p text:style-name="P16"/>
      <text:p text:style-name="P16"><text:tab/>“That shows how times have changed. <text:s/>When I was young, that statement would have shocked me. <text:s/>Now I can hear it and agree with it.”</text:p>
      <text:p text:style-name="P16"/>
      <text:p text:style-name="P16"><text:tab/>“Do you mind my asking if you've ever been married?”</text:p>
      <text:p text:style-name="P16"/>
      <text:p text:style-name="P16"><text:tab/>“Twice. <text:s/>The first one didn't like me as much as I liked her and lied to me about her willingness to move with my job. <text:s/>The second was older than me. <text:s/>She died. <text:s/>I was frantically in love with the first one, but not for long. <text:s/>The second was a friend who I loved in a different way. <text:s/>She was emotionally solid and reliable. <text:s/>That doesn't mean dull. <text:s/>We had a lot of fun together – in and out of bed. <text:s/>But then she became ill. <text:s/>It took 8 years, but the cancer got her. <text:s/>We both knew it was coming.”</text:p>
      <text:p text:style-name="P16"/>
      <text:p text:style-name="P16"><text:tab/>“So, do you think you'll get married again?”</text:p>
      <text:p text:style-name="P16"/>
      <text:p text:style-name="P16"><text:tab/>“I doubt it. <text:s/>But this is we go different directions. <text:s/>Good night Becky.”</text:p>
      <text:p text:style-name="P16"/>
      <text:p text:style-name="P16"/>
      <text:p text:style-name="P26">CHAPTER 8</text:p>
      <text:p text:style-name="P16"/>
      <text:p text:style-name="P18">A Day in a Tropical Rain Forest</text:p>
      <text:p text:style-name="P16"/>
      <text:p text:style-name="P16"><text:tab/>The beds at the lodge were surprisingly comfortable. <text:s/>They all made sure that the mosquito nets were properly arranged, with no gaps. <text:s/>Everyone slept well. <text:s/>It had been a tiring day.</text:p>
      <text:p text:style-name="P16"/>
      <text:p text:style-name="P16"><text:tab/>Early the next morning, everyone was ready to head off to see the parrots at the clay licks. <text:s/>It was a bit of a hike, but that just ensured that everyone was awake and alert by the time they got to the observation point. <text:s/>When the got there only a couple of birds were at cliff-face, but soon a flock of scarlet macaws swooped in. <text:s/>Not too long after. <text:s/>some blue-headed parrots established themselves at the other end of the clay lick. <text:s/>After that, there was always some movement at the lick, with birds leaving and arriving in ones, twos and small groups. <text:s/>Everyone once in a while, a larger group would burst into flight. <text:s/>Victoria kept busy answering questions. <text:s/>Then she had a quesstion for the group. <text:s/>“So, we've talked about the scarlet macaws and the blue-headed parrots. <text:s/>Who can tell me the third type of bird at the clay lick.” <text:s/>She paused. <text:s/>“Portia?”</text:p>
      <text:p text:style-name="P16"/>
      <text:p text:style-name="P16"><text:tab/>“Blue and yellow macaws. <text:s/>Not too many of them, but there are a few.”</text:p>
      <text:p text:style-name="P16"><text:tab/></text:p>
      <text:p text:style-name="P16"><text:tab/>“Right, sometimes we see smaller birds like the red-masked parakeet at the clay licks. <text:s/>They are beautiful birds, with a bright green body and a gorgeous red head. <text:s/>The are a little harder to see here because of their size unless you've got good binoculars. <text:s/>Fortunately, they often visit the lodge area and you can see them up close.”</text:p>
      <text:p text:style-name="P16"/>
      <text:p text:style-name="P16"><text:tab/>By the time they hiked back to the lodge, they were all ready for breakfast. <text:s/>The piles of tasty food at the tables soon disappeared. <text:s/>After breakfast, they went on their first daylight hike through the rain forest. <text:s/>They didn't see any peccaries and only one sloth, but they did see monkeys. <text:s/>Lots of monkeys. <text:s/>And the heard the monkeys. <text:s/>The monkeys chattered, howled and grunted. <text:s/>They walked under trees and besides bushes like they had never seen before.</text:p>
      <text:p text:style-name="P16"><text:soft-page-break/><text:tab/></text:p>
      <text:p text:style-name="P16"><text:tab/>When they got back to the lodge, Victoria asked how many species of monkeys they had seen. <text:s/>Jake was the first to answer. <text:s/>“I saw three, and heard one.”</text:p>
      <text:p text:style-name="P16"><text:tab/></text:p>
      <text:p text:style-name="P16"><text:tab/>“Which ones?”</text:p>
      <text:p text:style-name="P16"/>
      <text:p text:style-name="P16"><text:tab/>“Spider, capuchin and tamarin. <text:s/>And heard a howler. <text:s/>I don't know which specific species of each.” <text:s/></text:p>
      <text:p text:style-name="P16"/>
      <text:p text:style-name="P16"><text:tab/>“Good, that matches what I saw and heard. <text:s/>And don't worry about the specific species. <text:s/>That really matters only to biologists like Portia and me.”</text:p>
      <text:p text:style-name="P16"/>
      <text:p text:style-name="P16"><text:tab/>After another delicious lunch they rested for a while before heading upstream in a boat, and then floating back down to the river on rubber tubes. <text:s/>The group was quiet floating down the river. <text:s/>By not making noise, they didn't scare off any animals. <text:s/>There were birds and monkeys everywhere. <text:s/>In addition to the spider monkeys, capuchins and tamarins, a few squirrel monkeys chattered at them.</text:p>
      <text:p text:style-name="P16"/>
      <text:p text:style-name="P16"><text:tab/>The evening was similar to the day before. <text:s/>A night walk, followed by dinner, followed by some time for socializing. <text:s/></text:p>
      <text:p text:style-name="P16"/>
      <text:p text:style-name="P16"><text:tab/>A rhythm developed in their lives. <text:s/>Up early to see birds. <text:s/>Breakfast. <text:s/>Some activity, whether a hike or a trip on a boat. <text:s/>Lunch. <text:s/>Siesta. <text:s/>Another activity. <text:s/>Night hike. <text:s/>Dinner. Socialize. <text:s/>Repeat. <text:s/></text:p>
      <text:p text:style-name="P16"/>
      <text:p text:style-name="P16"><text:tab/>The activities were different enough that it never felt like they were doing something routine. <text:s text:c="2"/>They moved twice to different lodges, following more or less the same program, but with slightly different options because of the different wildlife in different areas. <text:s/>They saw river otters in one lake. <text:s/>They saw a large group of capybaras in another location. <text:s/>Becky was the first to spot a harpy eagle, a truly magnificent bird with very scary talons. <text:s/>Jake learned to distinguish between different types of monkeys. <text:s/>They saw giant toads. <text:s/>Portia and Jake saw peccaries, but they disappeared into the undergrowth so <text:soft-page-break/>quickly that the others only heard them. <text:s/>One day Georges spotted a sloth in a tree at the edge of the clearing where their lodge was located. <text:s/>Everyone gathered around at a respectful distance. <text:s/>They saw tapirs. <text:s/>At night they regularly saw caimans. <text:s/>Not the large black caiman they had seen on the Madre de Dios, but smaller spectacled caimans and the even smaller dwarf caiman.</text:p>
      <text:p text:style-name="P16"/>
      <text:p text:style-name="P16"><text:tab/>Not everything was perfect however. <text:s/>On their fifth day, Jasmine twisted her ankle and was falling when Victoria caught her, saving her from worse injury. <text:s/>But her ankle was painful. <text:s/>Stephanie went into doctor mode immediately. <text:s/>She was pretty sure it was a sprain and not broken, but she wasn't sure how bad the ligament was damaged. <text:s/>Given the pain that Jasmine was reporting, the ligament may have been at least partially torn, not just stretched. <text:s text:c="2"/>Fortunately, they were almost back to the lodge, and Georges and Jake were able to help her hop back to camp. <text:s/></text:p>
      <text:p text:style-name="P16"/>
      <text:p text:style-name="P16"><text:tab/>Jasmine's ankle was badly swollen. <text:s/>The lodge had some cold-packs and Stephanie told Jasmine that she thought that the best approach would be to use the cold-packs to ice her ankle for the rest of the afternoon and evening and see how it felt and looked the next morning. <text:s/></text:p>
      <text:p text:style-name="P16"/>
      <text:p text:style-name="P16"><text:tab/>Things were a little different that night. <text:s/>The three women were in their room, relaxing before dinner, when Portia looked at the others and slowly said, “I have a request for everyone. <text:s/>We have been using the third room for its extra bathroom. <text:s/>Jake and I would like to use it tonight. <text:s/>So please be aware that we will be in there.”</text:p>
      <text:p text:style-name="P16"/>
      <text:p text:style-name="P16"><text:tab/>Stephanie smiled. <text:s/>“Really glad hear it. <text:s/>I think you two seem great together. <text:s/>The only problem is that Georges and I were planning on using it. <text:s/>We're going to have to figure something out.”</text:p>
      <text:p text:style-name="P16"/>
      <text:p text:style-name="P16"><text:tab/>Becky snorted. <text:s/>“Nothing to figure out. <text:s/>You and Georges can use this room.”<text:line-break/><text:line-break/><text:tab/>“But that leaves you with Will.” <text:s/>Becky smiled. <text:s/>Stephanie continued. “You mean you and Will?”</text:p>
      <text:p text:style-name="P16"><text:soft-page-break/></text:p>
      <text:p text:style-name="P16"><text:tab/>“Not yet. <text:s/>But I'm hoping. <text:s/>And don't say a word about our age difference. <text:s/>You can't tlk, youtwo are both cradle robbers.”</text:p>
      <text:p text:style-name="P16"/>
      <text:p text:style-name="P16"><text:tab/>Portia laughed. <text:s/>Then Stephanie. <text:s/>Then all three.</text:p>
      <text:p text:style-name="P16"/>
      <text:p text:style-name="P16"><text:tab/>Becky brought her things over to what had been the guys' room. <text:s/>She and Will <text:s/>started talking. <text:s/>They had been talking with each other a lot over the last few days. <text:s/>Becky started talking about her inability to have children. <text:s/>“I hope that's not going to be a problem for you.” <text:s/>Will was surprised and not surprised. <text:s/>He remained surprised that a young, intelligent, capable, and beautiful woman was suggesting that possibility of a relationship with a man his age. But not surprised, because Becky had been saying and doing things that suggested an interest. <text:s/>A touch of hands. <text:s/>A lingering gaze. <text:s/>Always being there. <text:s/></text:p>
      <text:p text:style-name="P16"/>
      <text:p text:style-name="P16"><text:tab/>He suppressed his urge to laugh it off, to make a nervous joke about being old enough to be her grandfather. <text:s/>Instead he answered seriously. <text:s/>“And I have prostate cancer and will have it for the rest of my life. <text:s/>It won't shorten my life, but it can lessen my sexual performance.”</text:p>
      <text:p text:style-name="P16"/>
      <text:p text:style-name="P16"><text:tab/>“I'm sure we can figure out some way for us to enjoy each other.” <text:s/></text:p>
      <text:p text:style-name="P16"/>
      <text:p text:style-name="P16"><text:tab/>Will had to add one thought, “I'm not saying I am too old for you, but don't waste your time on me if I get to the point I can't take care of myself.”</text:p>
      <text:p text:style-name="P16"><text:s/></text:p>
      <text:p text:style-name="P16"><text:s/><text:tab/>Becky nodded as she snuggled closer in. <text:s/>The first night, they just held each other.</text:p>
      <text:p text:style-name="P16"/>
      <text:p text:style-name="P16"/>
      <text:p text:style-name="P28"><text:tab/>The day after Jasmine's injury was the sixth and last full day staying at a lodge. <text:s/>They were returning to Cusco on the seventh day, with a few stops along the way. <text:s/>The sixth day was going to be a little different than the previous days. <text:s/>The plan was that after another day on a lake looking at river otters and capybaras, they would go by boat to a river landing <text:soft-page-break/>from where they would hike to another landing on a different tributary where the boat would pick them up and take them back to the lodge. <text:s/>It was going to be their longest hike. </text:p>
      <text:p text:style-name="P16"/>
      <text:p text:style-name="P16"><text:tab/>After a very good night's sleep, or at least a very good night, Stephanie checked on Jasmine's ankle the next morning. <text:s/>The swelling had gone down some, but was still puffy. <text:s/>The ankle was still painful. The pain had eased substantially in the evening, but Stephanie had given her stronger pain medication. <text:s/>Stephanie wrapped the ankle in an elastic bandage and told Jasmine that it was OK to walk on it a little bit, but only for a short walk within the lodge area. <text:s/>She could take acetaminophen and ibuprofen. <text:s/>It would be OK to go on a boat trip, but no long walks for the next couple of days. <text:s/>Jasmine was content to stay at the lodge for the day, and Henri insisted on staying with her. <text:s/></text:p>
      <text:p text:style-name="P16"/>
      <text:p text:style-name="P16"><text:tab/>Victoria and Juan Manuel argued over who would stay at the lodge with Jasmine and Henri. <text:s/>They both wanted to go and have the other stay behind. <text:s/>In the end, Juan Manuel prevailed, arguing that Victoria was better at first aid and therefore should be the one to stay with Jasmine and her injured ankle. <text:s/>His final argument was simpler. <text:s/>“I'm going. <text:s/>You're my daughter and will do what I tell you.” <text:s/>Needless to say Victoria did not like the argument, but she didn't want to create a scene in front of their guests. <text:s/>She did wonder a little about her father, he was usually very diplomatic and soft-spoken so this type of behaviour was not normal. <text:s/>“I guess he's just getting old.”<text:tab/></text:p>
      <text:p text:style-name="P16"/>
      <text:p text:style-name="P16"><text:tab/>One of the boat captains was enlisted to go with them on the hike. <text:s/>He was familiar with the area and would be a second staff person on the hike. <text:s/>It was beautiful on the river. - a perfect day. <text:s/>A little cooler than it had been but nice and clear, with a light breeze. <text:s/>As they got to the landing where they were to be let off, the boat seemed to have control problems, the engine would race and slow down, but not stop. <text:s/>After 10 minutes of tinkering with the engine and the controls, the two boat captains seemed to have the boat back under control. <text:s/>Everyone going on the hikes got out and were ready to start up the trail. <text:s/></text:p>
      <text:p text:style-name="P16"/>
      <text:p text:style-name="P16"><text:tab/>Then there was a yell from the boat. <text:s/>More problems. <text:s/>The boat captain who was going to hike with them waded out to the boat, trying to help. <text:s/>It was not easy for him – the <text:soft-page-break/>boat was back to being hard to control and was always moving. <text:s/>After a shouted conversation between Juan Manuel and the two boat captains, they agreed that both boat captains would stay with the boat and try to make it back to the lodge. <text:s/>The hike would go on as planned and they would be picked up at the end of the hike. <text:s/></text:p>
      <text:p text:style-name="P16"/>
      <text:p text:style-name="P16"><text:tab/>Everyone was a little anxious about the hike, given the rocky start, but they soon were captivated by what they were seeing the forest was not very jungly. <text:s/>There was a high canopy covering most of the sky, but at ground level there was plenty of space between massive tree trunks, with only patches of ground level bushes. <text:s/>It was easier to see animals on the forest floor than it had been in the more thickly vegetated areas.</text:p>
      <text:p text:style-name="P16"/>
      <text:p text:style-name="P16"><text:tab/>Juan Manuel turned out to be as informative as Victoria about the local flora and fauna. <text:s/>When someone commented on that, Juan Manuel laughed. <text:s/>“Who do you think taught her? <text:s/>Sure she learned things when she was off at University, but the things she needs to know to act as a guide here in our forest, she learned from me.”</text:p>
      <text:p text:style-name="P16"/>
      <text:p text:style-name="P16"><text:tab/>Juan Manuel pointed out a few geographical features along the way. <text:s/>He showed where two creeks joined to make a larger creek, which was a tributary of a tributary of the <text:s/>Rio Manu. <text:s/>He also commented that a little ridge that they descended ran more or less east west, and they were heading north to the point where they would be picked up. </text:p>
      <text:p text:style-name="P16"/>
      <text:p text:style-name="P16"><text:tab/>They were well over three and a half hours into the hike when disaster happened. <text:s/>Juan Manuel turned to say something to the group. <text:s/>He had his phone in his hand. <text:s/>He tried to speak, but couldn't manage anything comprehensible. <text:s/>His face looked funny, droopy. <text:s/>He sagged to the left and fell to the ground. <text:s/>Stephanie rushed to him. <text:s/>It did not take long for her to figure it out. <text:s/>“He's had a stroke. <text:s/>A bad one.”</text:p>
      <text:p text:style-name="P16"/>
      <text:p text:style-name="P16"><text:tab/>“How bad.” That was from Georges.</text:p>
      <text:p text:style-name="P16"/>
      <text:p text:style-name="P16"><text:tab/>“If he were in an emergency room or an operating room of a well-equipped hospital, he might have some chance of surviving.”</text:p>
      <text:p text:style-name="P16"/>
      <text:p text:style-name="P16"><text:soft-page-break/><text:tab/>“He's going to die?” <text:s/>Also Georges.<text:tab/></text:p>
      <text:p text:style-name="P16"/>
      <text:p text:style-name="P16"><text:tab/>Stephanie still had her fingers on his pulse. <text:s/>She started crying. <text:s/>“He just did.” <text:s/>She closed his eyes. <text:s/></text:p>
      <text:p text:style-name="P16"/>
      <text:p text:style-name="P16"><text:tab/>Every was stunned. <text:s/>To their credit, their initial thoughts and comments were about Juan Manuel. <text:s/>Then about Victoria and the other members of the family.</text:p>
      <text:p text:style-name="P16"/>
      <text:p text:style-name="P16"><text:tab/>Jake was the one who first talked about the situation they were in. <text:s/>“OK. <text:s/>What do we do? <text:s/>We need to make some decisions and some plans. <text:s/>First, do we have any way of communicating with the outside world? <text:s/>Second, what do we do about Juan Manuel's body? <text:s/>Third, do we stay here or go somewhere? <text:s/>If we go somewhere, where? <text:s text:c="2"/>Starting with the first question, Stephanie, can you find Juan Manuel's phone? <text:s/>I don't think it is anything more than a cell phone with pre-loaded maps, but Becky may be able to figure something out.” <text:s/></text:p>
      <text:p text:style-name="P16"/>
      <text:p text:style-name="P16"><text:tab/>Juan Manuel's phone was about a meter beyond his outstretched hand. <text:s/>It was lying on the only rock within 20 meters. <text:s/>Stephanie shook her head when she saw the phone, but handed it to Becky anyways.</text:p>
      <text:p text:style-name="P16"/>
      <text:p text:style-name="P16"><text:tab/>“A cracked case does not necessarily mean a dead phone. <text:s text:c="2"/>But in this case it does. <text:s/>Just so that everyone knows why I'm looking at his phone, it is to try to find his pre-loaded map with our destination on it. <text:s/>The fact that his phone is wrecked does mean that the map is inaccessible, it might be on an SD card – a data card.” <text:s/>Becky opened the phone removed an SD card, turned her own <text:s/>phone off, inserted the SD card, closed up and booted up her phone. <text:s/>Hmm. <text:s/>Not looking good. <text:s/>But I'l check every file. <text:s/>Nope. <text:s/>No luck. <text:s/>So Jake, what's next.”</text:p>
      <text:p text:style-name="P16"/>
      <text:p text:style-name="P16"><text:tab/>“I presume everyone here knows their phone and that none of them have a satellite connection.” <text:s/>When there was no response from anyone, he resumed. <text:s/>“OK, does anyone other than Becky and me have the local map for this area downloaded to your phone? <text:s/>No. <text:s/>OK. <text:s/>What we do next is Becky and I will tranfer the downloaded map to your phones. <text:s/>We <text:soft-page-break/>can do it on a direct phone to phone connection. <text:s/>Then when we have done that, you will all need to turn your phones off, but before you do, please check to see how much battery you have left. <text:s/>I will be turning my phone off too. <text:s/>Both Becky and I have little power packs so we will have the ability to recharge our phone once or twice. And while we are doing that, we can talk about Juan Manuel's body. <text:s/>I think Stephanie and Portia should take the lead on that. <text:s/>But before I do that, you should know that both Becky and I have geolocated this location.”</text:p>
      <text:p text:style-name="P16"/>
      <text:p text:style-name="P16"><text:tab/>Stephanie started. <text:s/>“There is nothing we can do for Juan Manuel, and I don't think we we can do anything for his body. <text:s/>We also want to disturb his body as little as possible so that there is no question about the cause of death.” </text:p>
      <text:p text:style-name="P16"/>
      <text:p text:style-name="P16"><text:tab/>Portia spoke up. <text:s/>“Not only that, but there are no rocks around to pile on him, we don't have tools to bury him, and if we covered him with foliage, that would only increase the insect activity. <text:s/>If he were still alive, we could perhaps carry or drag him out of here, but that would take a lot out of us, and we will need the energy to survive. <text:s/>So back to Jake's questions. <text:s/>Do we stay here and hope to be found? <text:s/>Do we go back to where we were dropped off or do we go forward and try to find the area we were supposed to be picked up? <text:s text:c="2"/>If the latter, how do we know where to go.”</text:p>
      <text:p text:style-name="P16"/>
      <text:p text:style-name="P16"><text:tab/>No one wanted to stay where they were. If they returned to the point that they started from, it might be a while before anyone would think to look for them there. <text:s/>The problem with going to their planned pick-up location was that no one knew exactly where it was. <text:s/>Georges suggested that if they knew where they had been dropped off and they knew where they were now, the could just continue going in the same direction – after all, they had to be close to their destination by now. <text:s/></text:p>
      <text:p text:style-name="P16"/>
      <text:p text:style-name="P16"><text:tab/>Jake cleared his throat. <text:s/>“Umm. <text:s/>I hate to say this, but we are not as close as we should be. <text:s/>I think that sometime we started going off course. <text:s/>I didn't realize it before we stopped, but isn't that the ridge the Juan Manuel pointed out? <text:s/></text:p>
      <text:p text:style-name="P16"/>
      <text:p text:style-name="P16"><text:tab/>“It could be another ridge.”</text:p>
      <text:p text:style-name="P16"><text:soft-page-break/></text:p>
      <text:p text:style-name="P16"><text:tab/>Becky replied quietly. <text:s/>“It is the same ridge. <text:s/>I have elevation lines on my map and it's the only ridge within 50 kilometers. <text:s/>I was so captivated by the wildlife, I wasn't checking my map very often.”</text:p>
      <text:p text:style-name="P16"/>
      <text:p text:style-name="P16"><text:tab/>Jake added, “Same here. <text:s/>So what do we do? <text:s/>Go back to more or less where we were dropped off, or try to find the planned pickup spot.”</text:p>
      <text:p text:style-name="P16"/>
      <text:p text:style-name="P16"><text:tab/>“How would you find the planned pickup spot?” <text:s/>That was Georges.</text:p>
      <text:p text:style-name="P16"><text:tab/></text:p>
      <text:p text:style-name="P16"><text:tab/>Becky answered. <text:s/>“We can figure out more or less where we were dropped off. <text:s text:c="2"/>When we crossed the ridge, which runs pretty straight, we basically approached it straight on and continued on at right angles to the ridge. <text:s/>We crossed the ridge a little less than two hours after we started, so we find the point on the ridge that is the closest distance to the drip off spot, draw a line from the drop off spot to that point, then extend the line about the same distance again. <text:s/>We then look at the map and see if that is getting us near a river. And of course we use Portia's compass.”</text:p>
      <text:p text:style-name="P16"/>
      <text:p text:style-name="P16"><text:tab/>While she was saying this, Jake was doing what Becky was describing on his phone. <text:s/>“There is a river about half a kilometer further on that line. <text:s/>Bigger than the other tributaries in the area. <text:s/>So we can head there.”</text:p>
      <text:p text:style-name="P16"/>
      <text:p text:style-name="P16"><text:tab/>Everyone adjusted their backpacks as if they were ready to go. <text:s/>“Wait a minute. <text:s/>There is no rush. <text:s/>We are so off track that we will not make it for the rendezvous time. <text:s/>Even worse, has anyone noticed the time? <text:s/>We have less than half an hour until it's dark.”</text:p>
      <text:p text:style-name="P16"/>
      <text:p text:style-name="P16"><text:tab/>Will's calm voice broke the silence. <text:s/>“I think we need to stay here for the night. <text:s/>Build a fire if we can not for warmth but to keep creatures away. <text:s/>We need to figure out what resources we have.” <text:s/></text:p>
      <text:p text:style-name="P16"/>
      <text:p text:style-name="P16"><text:tab/>They all had water with them. <text:s/>Since they all had about the same amount, everyone was going to be responsible for their own water. <text:s/>Jake suggested that they should budget <text:soft-page-break/>the water so they had enough to last until noon the next day. <text:s/>Portia kindly corrected that advice. <text:s/>No guarantee anyone will be there looking for us. <text:s/>So budget your water for two whole days. <text:s/>They did not have a lot of food, mostly snacks. <text:s/>When the suggestion was made to check out Juan Manuel's backpack, Georges got it and looked through it. <text:s/>No maps, no satellite phones, but a large water bottle and some gel nutrition pouches and some energy bars. <text:s/>Portia saw something that Georges had overlooked. <text:s/>“That's a water filter. <text:s/>We need to take that with us. <text:s/><text:span text:style-name="T4">I</text:span>t could keep us from dying of thirst.</text:p>
      <text:p text:style-name="P16"><text:tab/></text:p>
      <text:p text:style-name="P16"><text:tab/>They were able to get a fire started. <text:s/>The night noises that had seemed so interesting on their night hikes now were ominous, threatening. <text:s text:c="2"/>They didn't expect to get much sleep, but they assigned “watches” so that at least one person would be awake at all times. <text:s/>Not that anybody would know what to do if a jaguar came along. <text:s/></text:p>
      <text:p text:style-name="P16"/>
      <text:p text:style-name="P16"><text:tab/>They made it through the night unscathed and everybody got at least a few hours' sleep. <text:s/>Before they headed out, Georges spoke quietly to Stephanie. <text:s/>“This is perhaps a crazy idea, but I have a rain jacket and pants in my backpack. <text:s/>The thin disposable kind. <text:s/>Do you thing if there aren't too many already on him, that we could maybe protect his body from insects and worms?”</text:p>
      <text:p text:style-name="P16"/>
      <text:p text:style-name="P16"><text:tab/>Steph grabbed a couple of hand sanitizer bottles, a roll of medical tape, <text:s/>and two pairs of disposable gloves (she was a doctor and know how to pack, even for short jungle hikes). <text:s/>They went to Juan Manuel's body. <text:s/>“Hmm. <text:s/>I'm surprised. <text:s/>Almost nothing. <text:s/>And his bowels and bladder have not released – he must not have had very much in his stomach or bladder. <text:s/>So, let's try to see what we can do.” <text:s/>Portia and Jake noticed what they were doing and came over to offer to help. <text:s/>“Not without gloves. <text:s/>I've got more if you want to get some from my day pack.” <text:s/>With four people, it did not take long to get the rain jacket and pants on, with <text:s/>plastic bags over his hands and feet, and everything taped together. <text:s/>No one wanted to put a plastic bag over his head. <text:s/>So they carefully wrapped his head in a shirt from Juan Manuel's backpack, and placed his hat back on his read. </text:p>
      <text:p text:style-name="P16"/>
      <text:p text:style-name="P16"><text:tab/>After a very quick bite – half an energy bar – <text:s/>they headed out. <text:s/>Jake and Becky had loaded a new map showing their destination and the route to it on everyone's phones, but <text:soft-page-break/>all the phones other other Becky's were turned off to save their batteries. <text:s/>Becky had recharged her phone, and between hers and Jake's phones with Jake's battery pack, they expected they were good for a couple of days, but it was better to be safe and save resources. <text:s/></text:p>
      <text:p text:style-name="P16"/>
      <text:p text:style-name="P16"><text:tab/>They had thought that they were only a few hours from their destination. <text:s/>Surely it couldn't be more than four hours, the length of time of their original planned hike? <text:s/>But four hours found them less than halfway to their new goal. <text:s/>There was more undergrowth here. <text:s/>They had a machete, but none of them, not even Portia, was as capable as Juan Manuel or Victoria when it came to hacking their way through brush.</text:p>
      <text:p text:style-name="P16"/>
      <text:p text:style-name="P16"><text:tab/>There were some streams that were not marked on the map. <text:s/>While they could often make it past the streams, sometimes they couldn't and would have to go up or downstream to find their way across. <text:s/>Once they even lost the stream they were trying to cross because of having to circle around dense underbrush. <text:s/>They stopped every hour for a sip of water, and every two hours for half an energy bar. <text:s/>A whole energy bar at noon.</text:p>
      <text:p text:style-name="P16"/>
      <text:p text:style-name="P16"><text:tab/>By 5:45 they were getting close. <text:s/>But not close enough. <text:s/>They found a flat area without much underbrush and decided to stop for the night. <text:s/>Everyone was tired, hungry and thirsty. <text:s/>They were in enough control of themselves that they kept to their water and food intake to what they had planned. <text:s/>They were going to run out of food the next morning. <text:s/>They had enough water to get through another day.</text:p>
      <text:p text:style-name="P16"/>
      <text:p text:style-name="P16"><text:tab/>They didn't bother with a fire, but they did set watch rotation. <text:s/>They made it through another night. <text:s/></text:p>
      <text:p text:style-name="P16"/>
      <text:p text:style-name="P16"><text:tab/>The next morning they ate the rest of their bars and had a mouthful of water. <text:s text:c="2"/>After about an hour's walk, Portia, with Becky and her phone map, was in the lead as always. <text:s/>She stopped. <text:s/>“I can hear the river. <text:s/>I think we are about 20 meters from the edge of the forest. <text:s/>One important thing. <text:s/>You may want to run and and jump into the water, with our without your clothes. <text:s/>If you take your clothes off, the sand flies will get you. <text:s/>If you don't, you will be in wet clothes for a while.”</text:p>
      <text:p text:style-name="P16"><text:soft-page-break/></text:p>
      <text:p text:style-name="P16"><text:tab/>Stepanie added her medical opinion. <text:s/>“Those of you who were bitten the second day we were here were lucky. <text:s/>You just had the standard reaction to a sand fly bite, which is itch and discomfort for a few days. <text:s/>We are all exhausted now so it would be even worse. <text:s/>That's even if you don't get leshmaniasis or Bartonellosis. <text:s/>Believe me, you don't want either. <text:s/>So keep your clothes on and everybody spray more insect repellent on your clothes. <text:s/>And don't forget, don't swallow any river water.”</text:p>
      <text:p text:style-name="P16"/>
      <text:p text:style-name="P16"><text:tab/>So everyone kept their clothes on and sprayed the DEET laden repellent on their clothes. <text:s/>They walked past the edge of the forest through the sand and flies to the edge of the water. <text:s/>They left their day packs where they wouldn't get wet and waded into the water until they were almost waist deep. <text:s/>They all crouched to have the water wash over their upper bodies. <text:s/>It was refreshing being in the water, but that also meant they were in full sun. Even with clothes and hats on and in the river, which was marginally cooler than the air, they still felt the incredible heat of the son. <text:s/></text:p>
      <text:p text:style-name="P16"/>
      <text:p text:style-name="P16"><text:tab/>Will realized that they still had things to do. <text:s/>“Okay everybody. <text:s/>We have a couple of things to do. <text:s/>First, we have to see if the water filter is working and if it is, we need to start getting some water filtered. <text:s/>Second, we need <text:s/>to decide whether to head upstream, downstream or both or just stay here. <text:s/>And before we do either, let's get out of the sun.”</text:p>
      <text:p text:style-name="P16"/>
      <text:p text:style-name="P16"><text:tab/>Everyone reluctantly headed out of the river and back to the edge of the forest where they could get some shade. <text:s/>It was marginally cooler there. <text:s/>Will turned to Becky. <text:s/>“So, do you know exactly where we are?”</text:p>
      <text:p text:style-name="P16"/>
      <text:p text:style-name="P16"><text:tab/>“I can tell you are latitude and longitude, accurate to within five yards. <text:s/>That actually does help us now, because a lodge is marked on the map downstream from us. <text:s/>It might take us a while to reach it but we should get there within two days. <text:s/>We don't have food, but we should be able to survive that long. <text:s/>As long as we have water. <text:s/>Portia, how are we doing with the water filter?”</text:p>
      <text:p text:style-name="P16"/>
      <text:p text:style-name="P16"><text:tab/>Portia had the filter out and attached to its bottle, with a clear plastic line leading <text:soft-page-break/>into a small side channel of the river. <text:s/>“Good news on the water filter. <text:s/>It's new. <text:s/>Still partially in its original packaging. <text:s/>It's a pump filter from a manufacturer that promises that all its products are usable straight out of the box. <text:s/>A co-worker had an earlier version and claimed she could get a litre of water in less than a minute. <text:s/>Also, it has a really fine filter, it'll filter out pretty much everything that we don't want to ingest. <text:s/>I've actually been pumping for about 15 seconds and the water really is flowing. <text:s/>It is easy to pump. <text:s/>So no problems on this front. <text:s text:c="2"/>We should have a litre of water for everyone in less than ten minutes. <text:s/>But don't drink too fast when it's your turn. <text:s/></text:p>
      <text:p text:style-name="P16"/>
      <text:p text:style-name="P16"><text:tab/>Everybody followed Portia's advice and took it slowly when they had their litre of water. <text:s/>Stephanie told everyone that they had to make the litre last for an hour, and then everyone could pump themselves another litre.</text:p>
      <text:p text:style-name="P16"/>
      <text:p text:style-name="P16"><text:tab/>Becky and Jake were looking at the map on Jake's phone, which was slightly larger than Becky's. <text:s/>Jake expanded the satellite view to its maximum magnification. <text:s/>“So there is a lodge downstream from us. <text:s/>About 20 kilometres. <text:s/>We could try walking along the shore as much as possible, but it would be slow going. <text:s/>We were making about 2 kilometers an hour yesterday, and we're unlikely to improve on that. <text:s/>Alternatively, we could just jump in the river and try to float downstream. <text:s/>I don't know how well everyone swims. <text:s/>Do we do it with our clothes on, or do we risk sand flies when we go in and out of the water. <text:s/>And the current isn't that fast here. <text:s/>The alternative is this spot.” <text:s/>He pointed to a spot on the map. <text:s/>“ That looks like it might be a small floating dock. <text:s text:c="2"/>It could be the place we were supposed to meet. <text:s/>It's only a couple of kilometers upstream.”</text:p>
      <text:p text:style-name="P16"/>
      <text:p text:style-name="P16"><text:tab/>“But it is just a meeting place. <text:s/>No guarantee that anybody will be there.”</text:p>
      <text:p text:style-name="P16"/>
      <text:p text:style-name="P16"><text:tab/>“You're right. <text:s/>So, we tell everyone the options, see if they have any additional pros and cons, and then we'll make a decision.”</text:p>
      <text:p text:style-name="P16"/>
      <text:p text:style-name="P16"><text:tab/>The group discussed the options without any resolution. <text:s/>Finally, Portia came up with a suggestion that was accepted immediately. <text:s/>Two of them would head upstream to try to find the dock and see if there was anyone there or if there was anything useful. <text:s/>They <text:soft-page-break/>would return to the others and if they hadn't found anything, everyone would head downstream. <text:s/>There was no reason to go further upstream than the dock, the tributary was pretty small further upstream. <text:s/></text:p>
      <text:p text:style-name="P16"/>
      <text:p text:style-name="P16"><text:tab/>Georges and Portia went upstream. <text:s/>Despite his occasional limp, Georges was the strongest. <text:s/>Portia had the most experience in the wild. <text:s/>They reported back quicker than anyone expected. <text:s/>They had gone upstream on a stretch of hard-packed sand that allowed them to make good time. <text:s/>They had floated/swam back downstream. <text:s text:c="2"/>They did find the floating dock. <text:s/>No one was there, but it showed sign of recent use. <text:s/>More importantly, it had some bumpers alongside to protect it from boats bashing into it, and those bumpers floated. <text:s/>They could be used as bouyancy devices. <text:s/>Portia and Georges had brought six of the floats back down to the others. <text:s/>They told the others that the current in the middle of the river was faster than it seemed. <text:s/>They didn't think it was dangerous, so suggested that the group float downstream rather than try to walk.</text:p>
      <text:p text:style-name="P16"/>
      <text:p text:style-name="P16"><text:tab/>They had one more decision to make. <text:s/>Would they head out immediately or wait until the next day. <text:s/>They decided to wait until the next day in the hope that they could make it in one day. <text:s/>They didn't want to be stuck out in the middle of the river when it got dark.</text:p>
      <text:p text:style-name="P16"/>
      <text:p text:style-name="P16"><text:tab/>Once again they agreed to a watch schedule and huddled up for the night. <text:s/>Once again, they made it through the night. <text:s/>They awoke very hungry, but not thirsty any more. <text:s/>There was no reason to hang around. <text:s/>Georges and Portia showed everyone else how they were able to loop their arms into the floats so they could float more easily.</text:p>
      <text:p text:style-name="P16"/>
      <text:p text:style-name="P16"><text:tab/>They were making good time. <text:s/>Of course, tech queen Becky had a watertight container for her cell phone and was able to track their process, athough her phone was almost out of battery. <text:s/>Everyone else's phone were already out. <text:s/>She was about to tell eveyone they were over half-way when she heard a shout from Portia, who was in thee lead. <text:s/>Then she heard it too. <text:s/>It was a boat. <text:s/>Soon everyone was yelling. <text:s/>The boat slowed. <text:s/></text:p>
      <text:p text:style-name="P16"/>
      <text:p text:style-name="P16"><text:tab/>Victoria was on the boat, <text:s/>and helped them climb in. <text:s/>One after another. <text:s/>Portia. <text:s/>Jake. <text:s/>Georges. Stephanie. <text:s/>Will. <text:s/>Becky. <text:s text:c="2"/>Victoria had first looked so happy. <text:s/>Then she <text:soft-page-break/>looked around. <text:s/>She looked upriver. <text:s/>Then she looked back and saw the sadness on everyone's faces. <text:s/>She understood. <text:s/>“What happened?”</text:p>
      <text:p text:style-name="P16"/>
      <text:p text:style-name="P16"><text:tab/>Portia went up to her. <text:s/>“It was a stroke. <text:s text:c="2"/>There was nothing we could do. <text:s/>He was dead within minutes. <text:s/>Becky and Jake recorded the location, so someone can retrieve his body. <text:s/>I'm so sorry.”</text:p>
      <text:p text:style-name="P16"/>
      <text:p text:style-name="P16"><text:tab/>Portia sat with her until they were back at the lodge they had stayed at the last day. <text:s text:c="2"/>It took so little time to get there, compared to the days they had just spent to go even a short distance. <text:s/></text:p>
      <text:p text:style-name="P16"/>
      <text:p text:style-name="P16"><text:tab/>There was some food on the boat. <text:s/>Of course Stephanie had to quietly remind them to take is slowly, otherwise the food would end up as fish food. <text:s/>When they got to the lodge, they got to eat a balanced meal. <text:s/>But not large portions, not yet.</text:p>
      <text:p text:style-name="P16"/>
      <text:p text:style-name="P16"><text:tab/>Getting back to the lodge was a bit of an anticlimax. <text:s/>Henri and Jasmine were already back in Cusco. <text:s/>Juan Manuel's absence was tangible. <text:s/>He had always been there to take care of everything. <text:s/>They were all glad to be alive. <text:s/>But they all grieved for Juan Manuel. </text:p>
      <text:p text:style-name="P16"/>
      <text:p text:style-name="P16"><text:tab/>With the precise location of Juan Manuel's body, a helicopter crew was able to retrieve his body within hours. <text:s/>George's idea of protecting his body had actually worked. <text:s/>No insects, no worms. <text:s/>Decomposition yes. <text:s/>Victoria chose not to see the body. <text:s text:c="2"/>An autopsy confirmed the cause of death was a massive stroke. <text:s/>Victoria had his body cremated and she scattered his ashes in the Madre de Dios river. <text:s/>All six of the group were still in Peru, and they accompanied her.</text:p>
      <text:p text:style-name="P19"/>
      <text:p text:style-name="P27">EPILOGUE</text:p>
      <text:p text:style-name="P19"/>
      <text:p text:style-name="P17"><text:tab/>The group of six friends did stay in Peru for a while. <text:s/>First to be there for Victoria. <text:s/>Then, because they didn't want to say good-bye to each other. <text:s/>Becky and Will were the first to leave. <text:s/>As much as Becky thought that she could work remotely, her partners really wanted her back. <text:s/>The company ran so much better when she was there in person. <text:s/>Becky asked Will to go with her. <text:s/>He started to say something, but she put his fingers over his lips. <text:s/>No self-deprecation. <text:s/>It it OK to be modest, but tell me your answer without dissing yourself in the process. <text:s/></text:p>
      <text:p text:style-name="P17"/>
      <text:p text:style-name="P17"><text:tab/>Will's smile started slowly but then grew and grew. <text:s/>“I will go with you. <text:s/>I want to go with you.”</text:p>
      <text:p text:style-name="P17"/>
      <text:p text:style-name="P17"><text:tab/>Stephanie and Georges left next, although they stayed in Peru as long as they could before Stephanie had to return to teach a semester that she had committed to. <text:s/>Before they returned Stephanie had volunteered at various clinics, including the clinics closest to the lodges they had stayed at. <text:s/>Treating people who really needed her help and freed from paperwork, she rediscovered the joy of helping people. <text:s/>When they returned for Stephanie's teaching gig, they had made plans for Stephanie to wind up all her commitments from her old life. <text:s/>They bought a place in Cusco and Will spent a tiny percentage of his wealth on getting the best internet service possible and setting up a studio so he could have high quality digital communication with his foundation and with his financial management clients.</text:p>
      <text:p text:style-name="P17"/>
      <text:p text:style-name="P17"><text:tab/>Portia didn't go back to her old job. <text:s/>Although she didn't know it, her divorce had been finalized by the time she landed in Peru. <text:s/>Someone in her lawyer's office had mistakenly deleted the notification from the court that the decree was final. <text:s/>While it didn't matter to anyone else, she was secretly pleased that she hadn't actually committed adultery. <text:s/>Portia went to work with the tour company that was now owned by Victoria and Juan Manuel Jr. <text:s/>Her Spanish had improved a lot, and continued to improve, but most of the tourists spoke English anyways. <text:s/>The income was not great, but things were not that expensive. <text:s/>Her lawyer, feeling guilty about losing the notice of her divorce decree, helped <text:soft-page-break/>her with the resignation paperwork, making sure that she would remain entitled to the pension she had vest in. <text:s/>So her income would actually increase when she turned 62. <text:s/>Portia didn't leave Peru and Jake did not leave Portia. <text:s/>He really could work remotely. <text:s/>He could maintain a six figure income by working a few hours a day. </text:p>
      <text:p text:style-name="P17"/>
      <text:p text:style-name="P17"><text:tab/>The six of them, seven if you count Victoria, will all stay in touch. <text:s/>They are going to meet in Cusco once a year. <text:s/>Stephanie will die first, from cancer. <text:s/>Georges will go next; everyone they know will think it is from a broken heart. Portia and Jake will die in an automobile accident when they are back north for Jake's mother's funeral. <text:s/>Will will die in bed on his hundredth birthday, in full possession of his mental faculties and with a smile on his face from Becky's kiss. <text:s/>Becky will live on until she too will die of old ag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rebuchet MS" svg:font-family="'Trebuchet MS'" style:font-family-generic="swiss"/>
    <style:font-face style:name="Times New Roman" svg:font-family="'Times New Roman'" style:font-family-generic="roman" style:font-pitch="variable"/>
    <style:font-face style:name="Arial" svg:font-family="Arial" style:font-family-generic="swiss" style:font-pitch="variable"/>
    <style:font-face style:name="Trebuchet MS1" svg:font-family="'Trebuchet M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Gary Firestone</meta:initial-creator>
    <meta:creation-date>2026-07-08T19:02:35.94</meta:creation-date>
    <dc:date>2026-08-19T13:18:57.11</dc:date>
    <dc:creator>Gary Firestone</dc:creator>
    <meta:editing-duration>P14DT6H55M1S</meta:editing-duration>
    <meta:editing-cycles>109</meta:editing-cycles>
    <meta:generator>OpenOffice/4.1.16$Win32 OpenOffice.org_project/4116m3$Build-9816</meta:generator>
    <meta:document-statistic meta:table-count="0" meta:image-count="0" meta:object-count="0" meta:page-count="66" meta:paragraph-count="407" meta:word-count="21232" meta:character-count="116943"/>
  </office:meta>
</office:document-meta>
</file>